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ettings.xml" manifest:media-type="text/xml"/>
  <manifest:file-entry manifest:full-path="Pictures/10000000000003B6000002CC6B7D7C37.jpg" manifest:media-type="image/jpeg"/>
  <manifest:file-entry manifest:full-path="Pictures/10000000000006CD0000037BBAFC097E.jpg" manifest:media-type="image/jpeg"/>
  <manifest:file-entry manifest:full-path="Pictures/10000000000002240000014A401C90BA.jpg" manifest:media-type="image/jpeg"/>
  <manifest:file-entry manifest:full-path="Pictures/100000000000026C000000F6445E6FB0.jpg" manifest:media-type="image/jpeg"/>
  <manifest:file-entry manifest:full-path="Pictures/10000000000002BC0000018A2D572E9E.jpg" manifest:media-type="image/jpeg"/>
  <manifest:file-entry manifest:full-path="Pictures/10000000000000DC0000011B7469D35A.jpg" manifest:media-type="image/jpeg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"/>
    <style:font-face style:name="Calibri" svg:font-family="Calibri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iekt_20_bez_20_wypełnienia_20_i_20_bez_20_linii">
      <style:graphic-properties draw:stroke="none" svg:stroke-width="0cm" draw:fill="solid" draw:fill-color="#ededed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Slajd_20_tytułowy-title">
      <style:graphic-properties draw:stroke="none" svg:stroke-width="0cm" draw:fill="none" draw:textarea-vertical-align="middle" draw:auto-grow-height="false" draw:fit-to-size="false" fo:min-height="3.181cm" fo:padding-top="0.127cm" fo:padding-bottom="0.127cm" fo:padding-left="0.254cm" fo:padding-right="0.254cm" fo:wrap-option="wrap"/>
    </style:style>
    <style:style style:name="pr2" style:family="presentation" style:parent-style-name="Slajd_20_tytułowy-notes">
      <style:graphic-properties draw:fill-color="#ffffff" fo:min-height="13.364cm"/>
    </style:style>
    <style:style style:name="pr3" style:family="presentation" style:parent-style-name="Tytuł_20_i_20_zawartość-title">
      <style:graphic-properties draw:stroke="none" svg:stroke-width="0cm" draw:fill="none" draw:textarea-vertical-align="middle" draw:auto-grow-height="false" draw:fit-to-size="false" fo:min-height="3.181cm" fo:padding-top="0.127cm" fo:padding-bottom="0.127cm" fo:padding-left="0.254cm" fo:padding-right="0.254cm" fo:wrap-option="wrap"/>
    </style:style>
    <style:style style:name="pr4" style:family="presentation" style:parent-style-name="Tytuł_20_i_20_zawartość-outline1">
      <style:graphic-properties draw:stroke="none" svg:stroke-width="0cm" draw:fill="none" draw:textarea-vertical-align="top" draw:auto-grow-height="false" draw:fit-to-size="shrink-to-fit" fo:min-height="10.798cm" fo:padding-top="0.127cm" fo:padding-bottom="0.127cm" fo:padding-left="0.254cm" fo:padding-right="0.254cm" fo:wrap-option="wrap"/>
    </style:style>
    <style:style style:name="pr5" style:family="presentation" style:parent-style-name="Tytuł_20_i_20_zawartość-notes">
      <style:graphic-properties draw:fill-color="#ffffff" fo:min-height="13.364cm"/>
    </style:style>
    <style:style style:name="pr6" style:family="presentation" style:parent-style-name="Tytuł_20_i_20_zawartość-outline1">
      <style:graphic-properties draw:stroke="none" svg:stroke-width="0cm" draw:fill="none" draw:textarea-vertical-align="top" draw:auto-grow-height="false" draw:fit-to-size="false" fo:min-height="10.798cm" fo:padding-top="0.127cm" fo:padding-bottom="0.127cm" fo:padding-left="0.254cm" fo:padding-right="0.254cm" fo:wrap-option="wrap"/>
    </style:style>
    <style:style style:name="pr7" style:family="presentation" style:parent-style-name="Tytuł_20_i_20_zawartość-title">
      <style:graphic-properties draw:stroke="none" svg:stroke-width="0cm" draw:fill="none" draw:textarea-vertical-align="middle" draw:auto-grow-height="false" draw:fit-to-size="shrink-to-fit" fo:min-height="3.181cm" fo:padding-top="0.127cm" fo:padding-bottom="0.127cm" fo:padding-left="0.254cm" fo:padding-right="0.254cm" fo:wrap-option="wrap"/>
    </style:style>
    <style:style style:name="P1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2" style:family="paragraph">
      <style:paragraph-properties fo:text-align="start" style:font-independent-line-spacing="true"/>
      <style:text-properties fo:font-size="44pt"/>
    </style:style>
    <style:style style:name="P3" style:family="paragraph">
      <style:paragraph-properties fo:margin-left="0.953cm" fo:margin-right="0cm" fo:margin-top="0.226cm" fo:margin-bottom="0cm" fo:line-height="100%" fo:text-align="center" fo:text-indent="-0.95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4" style:family="paragraph">
      <style:paragraph-properties fo:text-align="start" style:font-independent-line-spacing="true"/>
      <style:text-properties fo:font-size="32pt"/>
    </style:style>
    <style:style style:name="P5" style:family="paragraph">
      <style:paragraph-properties fo:text-align="start"/>
      <style:text-properties fo:font-size="18pt"/>
    </style:style>
    <style:style style:name="P6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hyphenate="false"/>
    </style:style>
    <style:style style:name="P7" style:family="paragraph">
      <style:paragraph-properties fo:margin-left="0cm" fo:margin-right="0cm" fo:margin-top="0.113cm" fo:margin-bottom="0cm" fo:line-height="100%" fo:text-align="start" fo:text-indent="0cm" style:punctuation-wrap="hanging" style:writing-mode="lr-tb"/>
      <style:text-properties fo:hyphenate="false"/>
    </style:style>
    <style:style style:name="P8" style:family="paragraph">
      <style:paragraph-properties fo:margin-left="0.953cm" fo:margin-right="0cm" fo:margin-top="0.466cm" fo:margin-bottom="0cm" fo:line-height="100%" fo:text-align="center" fo:text-indent="-0.95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9" style:family="paragraph">
      <style:paragraph-properties fo:margin-left="0.953cm" fo:margin-right="0cm" fo:margin-top="0.141cm" fo:margin-bottom="0cm" fo:line-height="100%" fo:text-align="center" fo:text-indent="-0.952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Calibri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Calibri1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3" style:family="text">
      <style:text-properties fo:font-variant="normal" fo:text-transform="none" fo:color="#0000ff" style:text-line-through-style="none" style:text-line-through-type="none" style:text-position="0% 100%" style:font-name="Calibri1" fo:font-size="16pt" fo:letter-spacing="normal" fo:font-style="normal" style:text-underline-style="solid" style:text-underline-width="auto" style:text-underline-color="font-color" fo:font-weight="normal" style:font-size-asian="16pt" style:font-style-asian="normal" style:font-weight-asian="normal" style:font-size-complex="16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Calibri1" fo:font-size="16pt" fo:letter-spacing="normal" fo:font-style="normal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Calibri1" fo:font-size="66pt" fo:letter-spacing="normal" fo:font-style="normal" style:text-underline-style="none" fo:font-weight="normal" style:font-size-asian="66pt" style:font-style-asian="normal" style:font-weight-asian="normal" style:font-size-complex="66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Calibri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space-before="0.3cm" text:min-label-width="0.9cm"/>
        <style:text-properties fo:color="#000000" fo:font-size="100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lajd_20_tytułowy" presentation:presentation-page-layout-name="AL1T0">
        <draw:frame draw:name="Tytuł 1" presentation:style-name="pr1" draw:text-style-name="P2" draw:layer="layout" svg:width="21.589cm" svg:height="9.607cm" svg:x="1.905cm" svg:y="5.918cm" presentation:class="title" presentation:user-transformed="true">
          <draw:text-box>
            <text:p text:style-name="P1"><text:span text:style-name="T1">Jacques Lemercier</text:span><text:span text:style-name="T1"><text:line-break/></text:span><text:span text:style-name="T1"><text:line-break/></text:span><text:span text:style-name="T1"/>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Krótka biografia" draw:style-name="dp1" draw:master-page-name="Tytuł_20_i_20_zawartość" presentation:presentation-page-layout-name="AL2T11">
        <draw:frame draw:name="Tytuł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1">Krótka biografia-la biographie</text:span></text:p>
          </draw:text-box>
        </draw:frame>
        <draw:frame draw:name="Symbol zastępczy zawartości 2" presentation:style-name="pr4" draw:text-style-name="P4" draw:layer="layout" svg:width="13.629cm" svg:height="12.571cm" svg:x="11.1cm" svg:y="4.524cm" presentation:class="outline" presentation:user-transformed="true">
          <draw:text-box>
            <text:p text:style-name="P3"><text:span text:style-name="T2">Jacques Lemercier żył w latach 1585 – 1654. Architekt i jedna z trzech osób, obok Francois'a Monsartem'a i Louis'a Le Vau, które są znane jako twórcy klasycyzującego nurtu we francuskim baroku. Już w wieku 33 lat był królewskim architektem. W swoim dorobku posiada wiele dzieł architektonicznych, znanych na całym świecie.</text:span></text:p>
          </draw:text-box>
        </draw:frame>
        <draw:frame draw:name="Obraz 3" draw:style-name="gr2" draw:text-style-name="P5" draw:layer="layout" svg:width="7.924cm" svg:height="10.194cm" svg:x="2.499cm" svg:y="4.724cm">
          <draw:image xlink:href="Pictures/10000000000000DC0000011B7469D35A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Tytuł_20_i_20_zawartość" presentation:presentation-page-layout-name="AL2T11">
        <draw:frame draw:name="Symbol zastępczy zawartości 2" presentation:style-name="pr6" draw:text-style-name="P4" draw:layer="layout" svg:width="22.602cm" svg:height="12.571cm" svg:x="0.899cm" svg:y="0.524cm" presentation:class="outline" presentation:user-transformed="true">
          <draw:text-box>
            <text:p text:style-name="P3"><text:span text:style-name="T2">W roku 1625 z polecenia kardynała Richelieu rozbudował Luwr. Wtedy też powstał Pavillon Sully, charakterystyczny element pałacu królewskiego</text:span></text:p>
          </draw:text-box>
        </draw:frame>
        <draw:frame draw:name="Obraz 3" draw:style-name="gr2" draw:text-style-name="P5" draw:layer="layout" svg:width="20.436cm" svg:height="8.108cm" svg:x="2.699cm" svg:y="7.925cm">
          <draw:image xlink:href="Pictures/100000000000026C000000F6445E6FB0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villon Sully" draw:style-name="dp1" draw:master-page-name="Tytuł_20_i_20_zawartość" presentation:presentation-page-layout-name="AL2T11">
        <draw:frame draw:name="Tytuł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1">Pavillon Sully</text:span></text:p>
          </draw:text-box>
        </draw:frame>
        <draw:frame draw:name="Symbol zastępczy zawartości 3" draw:style-name="gr2" draw:text-style-name="P5" draw:layer="layout" svg:width="18.268cm" svg:height="11cm" svg:x="3.499cm" svg:y="5.725cm">
          <draw:image xlink:href="Pictures/10000000000002240000014A401C90BA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Tytuł_20_i_20_zawartość" presentation:presentation-page-layout-name="AL2T11">
        <draw:frame draw:name="Symbol zastępczy zawartości 2" presentation:style-name="pr6" draw:text-style-name="P4" draw:layer="layout" svg:width="22.859cm" svg:height="14.68cm" svg:x="1.499cm" svg:y="0.924cm" presentation:class="outline" presentation:user-transformed="true">
          <draw:text-box>
            <text:p text:style-name="P3"><text:span text:style-name="T2">Na zlecenie tego samego kardynała prowadził budowę rezydencji znanej dzisiaj jako Palais Royal. Obecnie służy za siedzibę francuskiej Rady Stanu, Rady Konstytucyjnej i Ministerstwa Kultury.</text:span></text:p>
          </draw:text-box>
        </draw:frame>
        <draw:frame draw:name="Obraz 3" draw:style-name="gr2" draw:text-style-name="P5" draw:layer="layout" svg:width="20.1cm" svg:height="10.282cm" svg:x="3.099cm" svg:y="7.725cm">
          <draw:image xlink:href="Pictures/10000000000006CD0000037BBAFC097E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lais Royal" draw:style-name="dp1" draw:master-page-name="Tytuł_20_i_20_zawartość" presentation:presentation-page-layout-name="AL2T11">
        <draw:frame draw:name="Tytuł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1">Palais Royal</text:span></text:p>
          </draw:text-box>
        </draw:frame>
        <draw:frame draw:name="Symbol zastępczy zawartości 3" draw:style-name="gr2" draw:text-style-name="P5" draw:layer="layout" svg:width="18.52cm" svg:height="10.424cm" svg:x="3.44cm" svg:y="5.519cm">
          <draw:image xlink:href="Pictures/10000000000002BC0000018A2D572E9E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Tytuł_20_i_20_zawartość" presentation:presentation-page-layout-name="AL2T11">
        <draw:frame draw:name="Symbol zastępczy zawartości 2" presentation:style-name="pr6" draw:text-style-name="P4" draw:layer="layout" svg:width="22.859cm" svg:height="12.292cm" svg:x="1.27cm" svg:y="4.724cm" presentation:class="outline" presentation:user-transformed="true">
          <draw:text-box>
            <text:p text:style-name="P3"><text:span text:style-name="T2">Prawdopodobnie największym dokonaniem architekta jest zbudowanie kościoła na Sorbonie, niezwykle prestiżowej uczelni. Jego dzieło stało się natchnieniem dla przyszłych pokoleń architektów. 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orbona" draw:style-name="dp1" draw:master-page-name="Tytuł_20_i_20_zawartość" presentation:presentation-page-layout-name="AL2T11">
        <draw:frame draw:name="Tytuł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1">Sorbona</text:span></text:p>
          </draw:text-box>
        </draw:frame>
        <draw:frame draw:name="Symbol zastępczy zawartości 3" draw:style-name="gr2" draw:text-style-name="P5" draw:layer="layout" svg:width="16.68cm" svg:height="12.571cm" svg:x="4.36cm" svg:y="4.445cm">
          <draw:image xlink:href="Pictures/10000000000003B6000002CC6B7D7C37.jpg" xlink:type="simple" xlink:show="embed" xlink:actuate="onLoad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Słowniczek polsko-francuski" draw:style-name="dp1" draw:master-page-name="Tytuł_20_i_20_zawartość" presentation:presentation-page-layout-name="AL2T11">
        <draw:frame draw:name="Tytuł 1" presentation:style-name="pr7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1">Słowniczek-Dictionnaire</text:span></text:p>
          </draw:text-box>
        </draw:frame>
        <draw:frame draw:name="Symbol zastępczy zawartości 2" presentation:style-name="pr6" draw:text-style-name="P4" draw:layer="layout" svg:width="22.859cm" svg:height="11.492cm" svg:x="1.27cm" svg:y="5.525cm" presentation:class="outline" presentation:user-transformed="true">
          <draw:text-box>
            <text:list text:style-name="L3">
              <text:list-item>
                <text:p text:style-name="P6"><text:span text:style-name="T2">Architekt- l' architecte</text:span></text:p>
              </text:list-item>
              <text:list-item>
                <text:p text:style-name="P6"><text:span text:style-name="T2">Architektura-l'architecture</text:span></text:p>
              </text:list-item>
              <text:list-item>
                <text:p text:style-name="P6"><text:span text:style-name="T2">Dzieło sztuki – l' œuvre d'art</text:span></text:p>
              </text:list-item>
              <text:list-item>
                <text:p text:style-name="P6"><text:span text:style-name="T2">Kościół – l' église</text:span></text:p>
              </text:list-item>
              <text:list-item>
                <text:p text:style-name="P6"><text:span text:style-name="T2">Rezydencja – la résidence</text:span></text:p>
              </text:list-item>
              <text:list-item>
                <text:p text:style-name="P6"><text:span text:style-name="T2">Inspiracja – l' inspiration</text:span></text:p>
              </text:list-item>
              <text:list-item>
                <text:p text:style-name="P6"><text:span text:style-name="T2">Pałac królewski- le palais royal</text:span></text:p>
              </text:list-item>
            </text:list>
            <text:p text:style-name="P6"><text:span text:style-name="T2"/></text:p>
          </draw:text-box>
        </draw:frame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Bibliografia" draw:style-name="dp1" draw:master-page-name="Tytuł_20_i_20_zawartość" presentation:presentation-page-layout-name="AL2T11">
        <draw:frame draw:name="Tytuł 1" presentation:style-name="pr3" draw:text-style-name="P2" draw:layer="layout" svg:width="22.859cm" svg:height="3.174cm" svg:x="1.27cm" svg:y="0.763cm" presentation:class="title" presentation:user-transformed="true">
          <draw:text-box>
            <text:p text:style-name="P1"><text:span text:style-name="T1">Bibliografia-Bibliographie</text:span></text:p>
          </draw:text-box>
        </draw:frame>
        <draw:frame draw:name="Symbol zastępczy zawartości 2" presentation:style-name="pr4" draw:text-style-name="P4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7"><text:span text:style-name="T3"><text:a xlink:href="http://www.domoplus.pl/domosfera/slownik/291/jacques-lemercier" xlink:type="simple">http://</text:a></text:span><text:span text:style-name="T3"><text:a xlink:href="http://www.domoplus.pl/domosfera/slownik/291/jacques-lemercier" xlink:type="simple">www.domoplus.pl/domosfera/slownik/291/jacques-lemercier</text:a></text:span></text:p>
              </text:list-item>
              <text:list-item>
                <text:p text:style-name="P7"><text:span text:style-name="T3"><text:a xlink:href="https://www.google.pl/url?sa=i&amp;rct=j&amp;q=&amp;esrc=s&amp;source=images&amp;cd=&amp;ved=0ahUKEwi0z5-V_pjPAhWHJSwKHWOeDTUQjxwIAw&amp;url=http%3A%2F%2Fparyz.lovetotravel.pl%2Funiwersytet_sorbona&amp;psig=AFQjCNFZtHxFZOuNThlfvSBaKGQq5qFq8A&amp;ust=1474290445768493&amp;cad=rjt" xlink:type="simple">https://www.google.pl/url?sa=i&amp;rct=j&amp;q=&amp;esrc=s&amp;source=images&amp;cd=&amp;</text:a></text:span><text:span text:style-name="T3"><text:a xlink:href="https://www.google.pl/url?sa=i&amp;rct=j&amp;q=&amp;esrc=s&amp;source=images&amp;cd=&amp;ved=0ahUKEwi0z5-V_pjPAhWHJSwKHWOeDTUQjxwIAw&amp;url=http%3A%2F%2Fparyz.lovetotravel.pl%2Funiwersytet_sorbona&amp;psig=AFQjCNFZtHxFZOuNThlfvSBaKGQq5qFq8A&amp;ust=1474290445768493&amp;cad=rjt" xlink:type="simple">ved=0ahUKEwi0z5-V_pjPAhWHJSwKHWOeDTUQjxwIAw&amp;url=http%3A%2F%2Fparyz.lovetotravel.pl%2Funiwersytet_sorbona&amp;psig=AFQjCNFZtHxFZOuNThlfvSBaKGQq5qFq8A&amp;ust=1474290445768493&amp;cad=rjt</text:a></text:span></text:p>
              </text:list-item>
              <text:list-item>
                <text:p text:style-name="P7"><text:span text:style-name="T3"><text:a xlink:href="http://www.polskieradio.pl/5/3/Artykul/758195,Powstanie-kolejny-Luwr-Bedzie-mial-ksztalt-grzyba" xlink:type="simple">http://</text:a></text:span><text:span text:style-name="T3"><text:a xlink:href="http://www.polskieradio.pl/5/3/Artykul/758195,Powstanie-kolejny-Luwr-Bedzie-mial-ksztalt-grzyba" xlink:type="simple">www.polskieradio.pl/5/3/Artykul/758195,Powstanie-kolejny-Luwr-Bedzie-mial-ksztalt-grzyba</text:a></text:span></text:p>
              </text:list-item>
              <text:list-item>
                <text:p text:style-name="P7"><text:span text:style-name="T3"><text:a xlink:href="https://www.google.pl/url?sa=i&amp;rct=j&amp;q=&amp;esrc=s&amp;source=images&amp;cd=&amp;cad=rja&amp;uact=8&amp;ved=0ahUKEwiwhrrNgJnPAhUBOJoKHccHCJkQjB0IBg&amp;url=http%3A%2F%2Fwww.wikiwand.com%2Fde%2FPalais_Royal&amp;psig=AFQjCNH6_zbpUE1X1YS5_kDBLAI9Y_IS8w&amp;ust=1474291115063188" xlink:type="simple">https://www.google.pl/url?sa=i&amp;rct=j&amp;q=&amp;esrc=s&amp;source=images&amp;cd=&amp;</text:a></text:span><text:span text:style-name="T3"><text:a xlink:href="https://www.google.pl/url?sa=i&amp;rct=j&amp;q=&amp;esrc=s&amp;source=images&amp;cd=&amp;cad=rja&amp;uact=8&amp;ved=0ahUKEwiwhrrNgJnPAhUBOJoKHccHCJkQjB0IBg&amp;url=http%3A%2F%2Fwww.wikiwand.com%2Fde%2FPalais_Royal&amp;psig=AFQjCNH6_zbpUE1X1YS5_kDBLAI9Y_IS8w&amp;ust=1474291115063188" xlink:type="simple">cad=rja&amp;uact=8&amp;ved=0ahUKEwiwhrrNgJnPAhUBOJoKHccHCJkQjB0IBg&amp;url=http%3A%2F%2Fwww.wikiwand.com%2Fde%2FPalais_Royal&amp;psig=AFQjCNH6_zbpUE1X1YS5_kDBLAI9Y_IS8w&amp;ust=1474291115063188</text:a></text:span></text:p>
              </text:list-item>
              <text:list-item>
                <text:p text:style-name="P7"><text:span text:style-name="T4">https://www.google.pl/url?sa=i&amp;rct=j&amp;q=&amp;esrc=s&amp;source=images&amp;cd=&amp;cad=rja&amp;uact=8&amp;ved=0ahUKEwic3-XlgJnPAhUlEpoKHWP8CJwQjB0IBg&amp;url=http%3A%2F%2Fwww.hotel-design-secret-de-paris.com%2Fblog%2Fvisit-paris%2F1st-arrondissement%2Fpalais-royal%2F&amp;psig=AFQjCNH6_zbpUE1X1YS5_kDBLAI9Y_IS8w&amp;ust=1474291115063188</text:span></text:p>
              </text:list-item>
            </text:list>
            <text:p text:style-name="P7"><text:span text:style-name="T4"/></text:p>
            <text:p text:style-name="P7"><text:span text:style-name="T4"/></text:p>
            <text:p text:style-name="P7"><text:span text:style-name="T4"/></text:p>
            <text:p text:style-name="P6"><text:span text:style-name="T2"/></text:p>
            <text:p text:style-name="P6"><text:span text:style-name="T2"/></text:p>
          </draw:text-box>
        </draw:frame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Tytuł_20_i_20_zawartość" presentation:presentation-page-layout-name="AL2T11">
        <draw:frame draw:name="Symbol zastępczy zawartości 2" presentation:style-name="pr4" draw:text-style-name="P4" draw:layer="layout" svg:width="22.859cm" svg:height="9.091cm" svg:x="1.27cm" svg:y="7.925cm" presentation:class="outline" presentation:user-transformed="true">
          <draw:text-box>
            <text:p text:style-name="P8"><text:span text:style-name="T5">KONIEC-FIN</text:span></text:p>
            <text:p text:style-name="P8"><text:span text:style-name="T5"/></text:p>
            <text:p text:style-name="P9"><text:span text:style-name="T6"><text:s text:c="94"/></text:span><text:span text:style-name="T6">Natalia Wielgus 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1" svg:font-family="Calibri"/>
    <style:font-face style:name="Calibri" svg:font-family="Calibri" style:font-pitch="variable"/>
    <style:font-face style:name="Liberation Sans1" svg:font-family="'Liberation Sans'" style:font-pitch="variable"/>
    <style:font-face style:name="Liberation Serif1" svg:font-family="'Liberation Serif'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opacity draw:name="msTransGradient_20_1" draw:display-name="msTransGradient 1" draw:style="ellipsoid" draw:cx="70%" draw:cy="70%" draw:start="84%" draw:end="100%" draw:angle="900" draw:border="0%"/>
    <draw:opacity draw:name="msTransGradient_20_2" draw:display-name="msTransGradient 2" draw:style="ellipsoid" draw:cx="70%" draw:cy="70%" draw:start="84%" draw:end="100%" draw:angle="9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iekt_20_bez_20_wypełnienia_20_i_20_bez_20_linii" style:display-name="Obiekt bez wypełnienia i bez linii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Slajd_20_tytułowy-background" style:display-name="Slajd tytułowy-background" style:family="presentation">
      <style:graphic-properties draw:stroke="none" draw:fill="gradient" draw:opacity-name="msTransGradient_20_1"/>
      <style:text-properties style:letter-kerning="true"/>
    </style:style>
    <style:style style:name="Slajd_20_tytułowy-backgroundobjects" style:display-name="Slajd tytułowy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lajd_20_tytułowy-notes" style:display-name="Slajd tytułowy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lajd_20_tytułowy-outline1" style:display-name="Slajd tytułowy-outline1" style:family="presentation">
      <style:graphic-properties draw:stroke="none" draw:fill="none" draw:auto-grow-height="false" draw:fit-to-size="shrink-to-fit">
        <text:list-style style:name="Slajd_20_tytułowy-outline1" style:display-name="Slajd tytułowy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32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32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Slajd_20_tytułowy-outline2" style:display-name="Slajd tytułowy-outline2" style:family="presentation" style:parent-style-name="Slajd_20_tytułowy-outline1">
      <style:paragraph-properties fo:margin-top="0cm" fo:margin-bottom="0.4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Slajd_20_tytułowy-outline3" style:display-name="Slajd tytułowy-outline3" style:family="presentation" style:parent-style-name="Slajd_20_tytułowy-outline2">
      <style:paragraph-properties fo:margin-top="0cm" fo:margin-bottom="0.3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ajd_20_tytułowy-outline4" style:display-name="Slajd tytułowy-outline4" style:family="presentation" style:parent-style-name="Slajd_20_tytułowy-outline3">
      <style:paragraph-properties fo:margin-top="0cm" fo:margin-bottom="0.2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Slajd_20_tytułowy-outline5" style:display-name="Slajd tytułowy-outline5" style:family="presentation" style:parent-style-name="Slajd_20_tytułowy-outline4">
      <style:paragraph-properties fo:margin-top="0cm" fo:margin-bottom="0.1cm"/>
      <style:text-properties fo:font-size="20pt" style:font-size-asian="20pt" style:font-size-complex="20pt"/>
    </style:style>
    <style:style style:name="Slajd_20_tytułowy-outline6" style:display-name="Slajd tytułowy-outline6" style:family="presentation" style:parent-style-name="Slajd_20_tytułowy-outline5">
      <style:paragraph-properties fo:margin-top="0cm" fo:margin-bottom="0.1cm"/>
      <style:text-properties fo:font-size="20pt" style:font-size-asian="20pt" style:font-size-complex="20pt"/>
    </style:style>
    <style:style style:name="Slajd_20_tytułowy-outline7" style:display-name="Slajd tytułowy-outline7" style:family="presentation" style:parent-style-name="Slajd_20_tytułowy-outline6">
      <style:paragraph-properties fo:margin-top="0cm" fo:margin-bottom="0.1cm"/>
      <style:text-properties fo:font-size="20pt" style:font-size-asian="20pt" style:font-size-complex="20pt"/>
    </style:style>
    <style:style style:name="Slajd_20_tytułowy-outline8" style:display-name="Slajd tytułowy-outline8" style:family="presentation" style:parent-style-name="Slajd_20_tytułowy-outline7">
      <style:paragraph-properties fo:margin-top="0cm" fo:margin-bottom="0.1cm"/>
      <style:text-properties fo:font-size="20pt" style:font-size-asian="20pt" style:font-size-complex="20pt"/>
    </style:style>
    <style:style style:name="Slajd_20_tytułowy-outline9" style:display-name="Slajd tytułowy-outline9" style:family="presentation" style:parent-style-name="Slajd_20_tytułowy-outline8">
      <style:paragraph-properties fo:margin-top="0cm" fo:margin-bottom="0.1cm"/>
      <style:text-properties fo:font-size="20pt" style:font-size-asian="20pt" style:font-size-complex="20pt"/>
    </style:style>
    <style:style style:name="Slajd_20_tytułowy-subtitle" style:display-name="Slajd tytułowy-subtitle" style:family="presentation">
      <style:graphic-properties draw:stroke="none" draw:fill="none" draw:textarea-vertical-align="middle">
        <text:list-style style:name="Slajd_20_tytułowy-subtitle" style:display-name="Slajd tytułowy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lajd_20_tytułowy-title" style:display-name="Slajd tytułowy-title" style:family="presentation">
      <style:graphic-properties draw:stroke="none" draw:fill="none" draw:textarea-vertical-align="middle">
        <text:list-style style:name="Slajd_20_tytułowy-title" style:display-name="Slajd tytułowy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1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1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Tytuł_20_i_20_zawartość-background" style:display-name="Tytuł i zawartość-background" style:family="presentation">
      <style:graphic-properties draw:stroke="none" draw:fill="gradient" draw:opacity-name="msTransGradient_20_2"/>
      <style:text-properties style:letter-kerning="true"/>
    </style:style>
    <style:style style:name="Tytuł_20_i_20_zawartość-backgroundobjects" style:display-name="Tytuł i zawartość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ytuł_20_i_20_zawartość-notes" style:display-name="Tytuł i zawartość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ytuł_20_i_20_zawartość-outline1" style:display-name="Tytuł i zawartość-outline1" style:family="presentation">
      <style:graphic-properties draw:stroke="none" draw:fill="none" draw:auto-grow-height="false" draw:fit-to-size="shrink-to-fit">
        <text:list-style style:name="Tytuł_20_i_20_zawartość-outline1" style:display-name="Tytuł i zawartość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32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32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style style:name="Tytuł_20_i_20_zawartość-outline2" style:display-name="Tytuł i zawartość-outline2" style:family="presentation" style:parent-style-name="Tytuł_20_i_20_zawartość-outline1">
      <style:paragraph-properties fo:margin-top="0cm" fo:margin-bottom="0.4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ytuł_20_i_20_zawartość-outline3" style:display-name="Tytuł i zawartość-outline3" style:family="presentation" style:parent-style-name="Tytuł_20_i_20_zawartość-outline2">
      <style:paragraph-properties fo:margin-top="0cm" fo:margin-bottom="0.3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ytuł_20_i_20_zawartość-outline4" style:display-name="Tytuł i zawartość-outline4" style:family="presentation" style:parent-style-name="Tytuł_20_i_20_zawartość-outline3">
      <style:paragraph-properties fo:margin-top="0cm" fo:margin-bottom="0.2cm" fo:line-height="100%" fo:text-align="start" style:punctuation-wrap="hanging" style:writing-mode="lr-tb"/>
      <style:text-properties fo:font-variant="normal" fo:text-transform="none" fo:color="#000000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ytuł_20_i_20_zawartość-outline5" style:display-name="Tytuł i zawartość-outline5" style:family="presentation" style:parent-style-name="Tytuł_20_i_20_zawartość-outline4">
      <style:paragraph-properties fo:margin-top="0cm" fo:margin-bottom="0.1cm"/>
      <style:text-properties fo:font-size="20pt" style:font-size-asian="20pt" style:font-size-complex="20pt"/>
    </style:style>
    <style:style style:name="Tytuł_20_i_20_zawartość-outline6" style:display-name="Tytuł i zawartość-outline6" style:family="presentation" style:parent-style-name="Tytuł_20_i_20_zawartość-outline5">
      <style:paragraph-properties fo:margin-top="0cm" fo:margin-bottom="0.1cm"/>
      <style:text-properties fo:font-size="20pt" style:font-size-asian="20pt" style:font-size-complex="20pt"/>
    </style:style>
    <style:style style:name="Tytuł_20_i_20_zawartość-outline7" style:display-name="Tytuł i zawartość-outline7" style:family="presentation" style:parent-style-name="Tytuł_20_i_20_zawartość-outline6">
      <style:paragraph-properties fo:margin-top="0cm" fo:margin-bottom="0.1cm"/>
      <style:text-properties fo:font-size="20pt" style:font-size-asian="20pt" style:font-size-complex="20pt"/>
    </style:style>
    <style:style style:name="Tytuł_20_i_20_zawartość-outline8" style:display-name="Tytuł i zawartość-outline8" style:family="presentation" style:parent-style-name="Tytuł_20_i_20_zawartość-outline7">
      <style:paragraph-properties fo:margin-top="0cm" fo:margin-bottom="0.1cm"/>
      <style:text-properties fo:font-size="20pt" style:font-size-asian="20pt" style:font-size-complex="20pt"/>
    </style:style>
    <style:style style:name="Tytuł_20_i_20_zawartość-outline9" style:display-name="Tytuł i zawartość-outline9" style:family="presentation" style:parent-style-name="Tytuł_20_i_20_zawartość-outline8">
      <style:paragraph-properties fo:margin-top="0cm" fo:margin-bottom="0.1cm"/>
      <style:text-properties fo:font-size="20pt" style:font-size-asian="20pt" style:font-size-complex="20pt"/>
    </style:style>
    <style:style style:name="Tytuł_20_i_20_zawartość-subtitle" style:display-name="Tytuł i zawartość-subtitle" style:family="presentation">
      <style:graphic-properties draw:stroke="none" draw:fill="none" draw:textarea-vertical-align="middle">
        <text:list-style style:name="Tytuł_20_i_20_zawartość-subtitle" style:display-name="Tytuł i zawartość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ytuł_20_i_20_zawartość-title" style:display-name="Tytuł i zawartość-title" style:family="presentation">
      <style:graphic-properties draw:stroke="none" draw:fill="none" draw:textarea-vertical-align="middle">
        <text:list-style style:name="Tytuł_20_i_20_zawartość-title" style:display-name="Tytuł i zawartość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style:text-outline="false" style:text-line-through-style="none" style:text-line-through-type="none" style:text-position="0% 100%" style:font-name="Calibri1" fo:font-family="Calibri" fo:font-size="18pt" fo:letter-spacing="normal" fo:language="pl" fo:country="PL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pl" style:country-asian="PL" style:font-style-asian="normal" style:font-weight-asian="normal" style:font-name-complex="Mangal" style:font-family-complex="Mangal" style:font-family-generic-complex="system" style:font-pitch-complex="variable" style:font-size-complex="18pt" style:language-complex="pl" style:country-complex="PL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gradient" draw:opacity-name="msTransGradient_20_1"/>
    </style:style>
    <style:style style:name="Mdp2" style:family="drawing-page">
      <style:drawing-page-properties draw:background-size="border" draw:fill="gradient" draw:opacity-name="msTransGradient_20_2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lajd_20_tytułowy-title">
      <style:graphic-properties draw:stroke="none" svg:stroke-width="0cm" draw:fill="none" draw:textarea-vertical-align="middle" draw:auto-grow-height="false" draw:fit-to-size="false" fo:min-height="3.181cm" fo:padding-top="0.127cm" fo:padding-bottom="0.127cm" fo:padding-left="0.254cm" fo:padding-right="0.254cm" fo:wrap-option="wrap"/>
    </style:style>
    <style:style style:name="Mpr2" style:family="presentation" style:parent-style-name="Slajd_20_tytułowy-backgroundobjects">
      <style:graphic-properties draw:stroke="none" svg:stroke-width="0cm" draw:fill="none" draw:fill-color="#ffffff" draw:textarea-vertical-align="middle" draw:auto-grow-height="false" draw:fit-to-size="false" fo:min-height="11.049cm" fo:padding-top="0.127cm" fo:padding-bottom="0.127cm" fo:padding-left="0.254cm" fo:padding-right="0.254cm" fo:wrap-option="wrap"/>
    </style:style>
    <style:style style:name="Mpr3" style:family="presentation" style:parent-style-name="Slajd_20_tytułowy-backgroundobjects">
      <style:graphic-properties draw:stroke="none" draw:fill="none" draw:fill-color="#ffffff" draw:auto-grow-height="false" fo:min-height="1.485cm"/>
    </style:style>
    <style:style style:name="Mpr4" style:family="presentation" style:parent-style-name="Slajd_20_tytułowy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Tytuł_20_i_20_zawartość-title">
      <style:graphic-properties draw:stroke="none" svg:stroke-width="0cm" draw:fill="none" draw:textarea-vertical-align="middle" draw:auto-grow-height="false" draw:fit-to-size="false" fo:min-height="3.181cm" fo:padding-top="0.127cm" fo:padding-bottom="0.127cm" fo:padding-left="0.254cm" fo:padding-right="0.254cm" fo:wrap-option="wrap"/>
    </style:style>
    <style:style style:name="Mpr6" style:family="presentation" style:parent-style-name="Tytuł_20_i_20_zawartość-outline1">
      <style:graphic-properties draw:stroke="none" svg:stroke-width="0cm" draw:fill="none" draw:textarea-vertical-align="top" draw:auto-grow-height="false" draw:fit-to-size="false" fo:min-height="11.049cm" fo:padding-top="0.127cm" fo:padding-bottom="0.127cm" fo:padding-left="0.254cm" fo:padding-right="0.254cm" fo:wrap-option="wrap"/>
    </style:style>
    <style:style style:name="Mpr7" style:family="presentation" style:parent-style-name="Tytuł_20_i_20_zawartość-backgroundobjects">
      <style:graphic-properties draw:stroke="none" svg:stroke-width="0cm" draw:fill="none" draw:fill-color="#ffffff" draw:textarea-vertical-align="middle" draw:auto-grow-height="false" draw:fit-to-size="false" fo:min-height="11.049cm" fo:padding-top="0.127cm" fo:padding-bottom="0.127cm" fo:padding-left="0.254cm" fo:padding-right="0.254cm" fo:wrap-option="wrap"/>
    </style:style>
    <style:style style:name="Mpr8" style:family="presentation" style:parent-style-name="Tytuł_20_i_20_zawartość-backgroundobjects">
      <style:graphic-properties draw:stroke="none" draw:fill="none" draw:fill-color="#ffffff" draw:auto-grow-height="false" fo:min-height="1.485cm"/>
    </style:style>
    <style:style style:name="Mpr9" style:family="presentation" style:parent-style-name="Tytuł_20_i_20_zawartość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line-height="100%" fo:text-align="center" style:punctuation-wrap="hanging" style:writing-mode="lr-tb"/>
      <style:text-properties fo:font-size="44pt" fo:hyphenate="false"/>
    </style:style>
    <style:style style:name="MP4" style:family="paragraph">
      <style:paragraph-properties fo:text-align="start" style:font-independent-line-spacing="true"/>
      <style:text-properties fo:font-size="44pt"/>
    </style:style>
    <style:style style:name="MP5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4pt" style:font-size-asian="14pt" style:font-size-complex="14pt" fo:hyphenate="false"/>
    </style:style>
    <style:style style:name="MP6" style:family="paragraph">
      <style:paragraph-properties fo:text-align="start" style:font-independent-line-spacing="true"/>
      <style:text-properties fo:font-size="12pt" style:font-size-asian="14pt" style:font-size-complex="14pt"/>
    </style:style>
    <style:style style:name="MP7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4pt" style:font-size-asian="14pt" style:font-size-complex="14pt" fo:hyphenate="false"/>
    </style:style>
    <style:style style:name="MP8" style:family="paragraph">
      <style:paragraph-properties fo:text-align="start"/>
      <style:text-properties fo:font-size="32pt"/>
    </style:style>
    <style:style style:name="MP9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font-size="32pt" fo:hyphenate="false"/>
    </style:style>
    <style:style style:name="MP10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font-size="32pt" fo:hyphenate="false"/>
    </style:style>
    <style:style style:name="MP11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font-size="32pt" fo:hyphenate="false"/>
    </style:style>
    <style:style style:name="MP12" style:family="paragraph">
      <style:paragraph-properties fo:margin-left="0cm" fo:margin-right="0cm" fo:margin-top="0.141cm" fo:margin-bottom="0cm" fo:line-height="100%" fo:text-align="start" fo:text-indent="0cm" style:punctuation-wrap="hanging" style:writing-mode="lr-tb"/>
      <style:text-properties fo:font-size="32pt" fo:hyphenate="false"/>
    </style:style>
    <style:style style:name="MP13" style:family="paragraph">
      <style:paragraph-properties fo:text-align="start" style:font-independent-line-spacing="true"/>
      <style:text-properties fo:font-size="32pt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Calibri1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2" style:family="text">
      <style:text-properties fo:font-variant="normal" fo:text-transform="none" fo:color="#8b8b8b" style:text-line-through-style="none" style:text-line-through-type="none" style:text-position="0% 100%" style:font-name="Calibri1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Calibri1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Calibri1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Calibri1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Calibri1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8b8b8b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•">
        <style:list-level-properties text:space-before="0.001cm" text:min-label-width="0.952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font-pitch="variable" fo:color="#000000" fo:font-size="100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page-number>&lt;numer&gt;</text:page-number></text:p>
        </draw:text-box>
      </draw:frame>
    </style:handout-master>
    <style:master-page style:name="Slajd_20_tytułowy" style:display-name="Slajd tytułowy" style:page-layout-name="PM1" draw:style-name="Mdp1">
      <draw:frame draw:name="Tytuł 1" presentation:style-name="Mpr1" draw:text-style-name="MP4" draw:layer="backgroundobjects" svg:width="21.589cm" svg:height="4.082cm" svg:x="1.905cm" svg:y="5.918cm" presentation:class="title" presentation:user-transformed="true">
        <draw:text-box>
          <text:p text:style-name="MP3"><text:span text:style-name="MT1">Kliknij, aby edytować format tekstu tytułuKliknij, aby edytować styl</text:span></text:p>
        </draw:text-box>
      </draw:frame>
      <draw:frame draw:name="Symbol zastępczy daty 3" presentation:style-name="Mpr2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2"><text:date style:data-style-name="D1" text:date-value="2016-09-22">16-9-22</text:date></text:span></text:p>
        </draw:text-box>
      </draw:frame>
      <draw:frame draw:name="Symbol zastępczy stopki 4" presentation:style-name="Mpr2" draw:text-style-name="MP6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Symbol zastępczy numeru slajdu 5" presentation:style-name="Mpr2" draw:text-style-name="MP6" draw:layer="backgroundobjects" svg:width="5.926cm" svg:height="1.013cm" svg:x="18.203cm" svg:y="17.657cm" presentation:class="page-number" presentation:user-transformed="true">
        <draw:text-box>
          <text:p text:style-name="MP7"><text:span text:style-name="MT2"><text:page-number>&lt;numer&gt;</text:page-number></text:span></text:p>
        </draw:text-box>
      </draw:frame>
      <draw:frame presentation:style-name="Slajd_20_tytułowy-outline1" draw:layer="backgroundobjects" svg:width="22.859cm" svg:height="11.048cm" svg:x="1.27cm" svg:y="4.457cm" presentation:class="outline" presentation:placeholder="true">
        <draw:text-box/>
      </draw:frame>
      <presentation:notes style:page-layout-name="PM0">
        <draw:page-thumbnail presentation:style-name="Slajd_20_tytułowy-title" draw:layer="backgroundobjects" svg:width="14.848cm" svg:height="11.136cm" svg:x="3.075cm" svg:y="2.257cm" presentation:class="page"/>
        <draw:frame presentation:style-name="Slajd_20_tytułowy-notes" draw:layer="backgroundobjects" svg:width="16.799cm" svg:height="13.364cm" svg:x="2.1cm" svg:y="14.107cm" presentation:class="notes" presentation:placeholder="true">
          <draw:text-box/>
        </draw:frame>
        <draw:frame presentation:style-name="Mpr3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3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4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4" draw:text-style-name="MP2" draw:layer="backgroundobjects" svg:width="9.113cm" svg:height="1.484cm" svg:x="11.886cm" svg:y="28.215cm" presentation:class="page-number">
          <draw:text-box>
            <text:p text:style-name="MP2"><text:page-number>&lt;numer&gt;</text:page-number></text:p>
          </draw:text-box>
        </draw:frame>
      </presentation:notes>
    </style:master-page>
    <style:master-page style:name="Tytuł_20_i_20_zawartość" style:display-name="Tytuł i zawartość" style:page-layout-name="PM1" draw:style-name="Mdp2">
      <draw:frame draw:name="Tytuł 1" presentation:style-name="Mpr5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1">Kliknij, aby edytować format tekstu tytułuKliknij, aby edytować styl</text:span></text:p>
        </draw:text-box>
      </draw:frame>
      <draw:frame draw:name="Symbol zastępczy zawartości 2" presentation:style-name="Mpr6" draw:text-style-name="MP13" draw:layer="backgroundobjects" svg:width="22.859cm" svg:height="12.571cm" svg:x="1.27cm" svg:y="4.445cm" presentation:class="outline" presentation:user-transformed="true">
        <draw:text-box>
          <text:list text:style-name="ML5">
            <text:list-item>
              <text:p text:style-name="MP8"><text:span text:style-name="MT3">Kliknij, aby edytować format tekstu konspektu</text:span></text:p>
              <text:list>
                <text:list-item>
                  <text:p text:style-name="MP8"><text:span text:style-name="MT3">Drugi poziom konspektu</text:span></text:p>
                  <text:list>
                    <text:list-item>
                      <text:p text:style-name="MP8"><text:span text:style-name="MT3">Trzeci poziom konspektu</text:span></text:p>
                      <text:list>
                        <text:list-item>
                          <text:p text:style-name="MP8"><text:span text:style-name="MT3">Czwarty poziom konspektu</text:span></text:p>
                          <text:list>
                            <text:list-item>
                              <text:p text:style-name="MP8"><text:span text:style-name="MT3">Piąty poziom konspektu</text:span></text:p>
                              <text:list>
                                <text:list-item>
                                  <text:p text:style-name="MP8"><text:span text:style-name="MT3">Szósty poziom konspektu</text:span>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6">
            <text:list-item>
              <text:p text:style-name="MP9"><text:span text:style-name="MT3">Siódmy poziom konspektuKliknij, aby edytować style wzorca tekstu</text:span></text:p>
            </text:list-item>
          </text:list>
          <text:list text:style-name="ML7">
            <text:list-item>
              <text:list>
                <text:list-item>
                  <text:p text:style-name="MP10"><text:span text:style-name="MT4">Drugi poziom</text:span></text:p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p text:style-name="MP11"><text:span text:style-name="MT5">Trzeci poziom</text:span></text:p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2"><text:span text:style-name="MT6">Czwarty poziom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2"><text:span text:style-name="MT6">Piąty poziom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Symbol zastępczy daty 3" presentation:style-name="Mpr7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2"><text:date style:data-style-name="D1" text:date-value="2016-09-22">16-9-22</text:date></text:span></text:p>
        </draw:text-box>
      </draw:frame>
      <draw:frame draw:name="Symbol zastępczy stopki 4" presentation:style-name="Mpr7" draw:text-style-name="MP6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Symbol zastępczy numeru slajdu 5" presentation:style-name="Mpr7" draw:text-style-name="MP6" draw:layer="backgroundobjects" svg:width="5.926cm" svg:height="1.013cm" svg:x="18.203cm" svg:y="17.657cm" presentation:class="page-number" presentation:user-transformed="true">
        <draw:text-box>
          <text:p text:style-name="MP7"><text:span text:style-name="MT2"><text:page-number>&lt;numer&gt;</text:page-number></text:span></text:p>
        </draw:text-box>
      </draw:frame>
      <presentation:notes style:page-layout-name="PM0">
        <draw:page-thumbnail presentation:style-name="Tytuł_20_i_20_zawartość-title" draw:layer="backgroundobjects" svg:width="14.848cm" svg:height="11.136cm" svg:x="3.075cm" svg:y="2.257cm" presentation:class="page"/>
        <draw:frame presentation:style-name="Tytuł_20_i_20_zawartość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1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2" draw:layer="backgroundobjects" svg:width="9.113cm" svg:height="1.484cm" svg:x="11.886cm" svg:y="0cm" presentation:class="date-time">
          <draw:text-box>
            <text:p text:style-name="MP2"><presentation:date-time/></text:p>
          </draw:text-box>
        </draw:frame>
        <draw:frame presentation:style-name="Mpr9" draw:text-style-name="MP1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2" draw:layer="backgroundobjects" svg:width="9.113cm" svg:height="1.484cm" svg:x="11.886cm" svg:y="28.215cm" presentation:class="page-number">
          <draw:text-box>
            <text:p text:style-name="MP2"><text:page-number>&lt;num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Jacques Lemercier</dc:title>
    <meta:initial-creator>Natalia</meta:initial-creator>
    <meta:editing-cycles>50</meta:editing-cycles>
    <meta:creation-date>2016-09-17T19:09:16</meta:creation-date>
    <dc:date>2016-09-22T20:41:07.404000000</dc:date>
    <meta:editing-duration>PT42M8S</meta:editing-duration>
    <meta:generator>LibreOffice/4.3.5.2$Windows_x86 LibreOffice_project/3a87456aaa6a95c63eea1c1b3201acedf0751bd5</meta:generator>
    <meta:document-statistic meta:object-count="74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Pokaz na ekranie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1</meta:user-defined>
  </office:meta>
</office:document-meta>
</file>