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ingdings" svg:font-family="Wingdings" style:font-adornments="Regular" style:font-pitch="variable" style:font-charset="x-symbol"/>
    <style:font-face style:name="Symbol" svg:font-family="Symbol" style:font-adornments="Normalny" style:font-family-generic="roman" style:font-pitch="variable" style:font-charset="x-symbol"/>
    <style:font-face style:name="Lucida Sans1" svg:font-family="'Lucida Sans'" style:font-family-generic="swiss"/>
    <style:font-face style:name="Courier New" svg:font-family="'Courier New'" style:font-adornments="Normalny" style:font-family-generic="modern" style:font-pitch="fixed"/>
    <style:font-face style:name="Calibri" svg:font-family="Calibri" style:font-family-generic="roman" style:font-pitch="variable"/>
    <style:font-face style:name="Calibri Light" svg:font-family="'Calibri Light'" style:font-family-generic="roman" style:font-pitch="variable"/>
    <style:font-face style:name="Segoe UI Symbol" svg:font-family="'Segoe UI 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F" svg:font-family=""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egoe UI Symbol1" svg:font-family="'Segoe UI Symbol'"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automatic-styles>
    <style:style style:name="Tabela1" style:family="table">
      <style:table-properties style:width="16.002cm" table:align="margins" style:writing-mode="lr-tb"/>
    </style:style>
    <style:style style:name="Tabela1.A" style:family="table-column">
      <style:table-column-properties style:column-width="8.001cm" style:rel-column-width="32767*"/>
    </style:style>
    <style:style style:name="Tabela1.A1" style:family="table-cell">
      <style:table-cell-properties fo:padding="0.097cm" fo:border-left="0.002cm solid #000000" fo:border-right="none" fo:border-top="0.002cm solid #000000" fo:border-bottom="0.002cm solid #000000"/>
    </style:style>
    <style:style style:name="Tabela1.B1" style:family="table-cell">
      <style:table-cell-properties fo:padding="0.097cm" fo:border="0.002cm solid #000000"/>
    </style:style>
    <style:style style:name="Tabela1.A2" style:family="table-cell">
      <style:table-cell-properties fo:padding="0.097cm" fo:border-left="0.002cm solid #000000" fo:border-right="none" fo:border-top="none" fo:border-bottom="0.002cm solid #000000"/>
    </style:style>
    <style:style style:name="Tabela1.B2" style:family="table-cell">
      <style:table-cell-properties fo:padding="0.097cm" fo:border-left="0.002cm solid #000000" fo:border-right="0.002cm solid #000000" fo:border-top="none" fo:border-bottom="0.002cm solid #000000"/>
    </style:style>
    <style:style style:name="P1" style:family="paragraph" style:parent-style-name="Text_20_body">
      <style:paragraph-properties fo:margin-top="0.176cm" fo:margin-bottom="0.176cm" fo:line-height="100%"/>
      <style:text-properties fo:font-weight="normal" style:font-weight-asian="normal" style:font-weight-complex="normal"/>
    </style:style>
    <style:style style:name="P2" style:family="paragraph" style:parent-style-name="Normal_20__28_Web_29_">
      <style:paragraph-properties fo:text-align="center" style:justify-single-word="false"/>
    </style:style>
    <style:style style:name="P3" style:family="paragraph" style:parent-style-name="Normal_20__28_Web_29_" style:list-style-name="WWNum48"/>
    <style:style style:name="P4" style:family="paragraph" style:parent-style-name="Normal_20__28_Web_29_" style:master-page-name="Standard">
      <style:paragraph-properties fo:text-align="center" style:justify-single-word="false" style:page-number="auto"/>
    </style:style>
    <style:style style:name="P5" style:family="paragraph" style:parent-style-name="List_20_Paragraph" style:list-style-name="WWNum42">
      <style:paragraph-properties fo:margin-top="0cm" fo:margin-bottom="0cm" fo:line-height="100%"/>
    </style:style>
    <style:style style:name="P6" style:family="paragraph" style:parent-style-name="List_20_Paragraph" style:list-style-name="WWNum49">
      <style:paragraph-properties fo:margin-top="0cm" fo:margin-bottom="0cm" fo:line-height="100%"/>
    </style:style>
    <style:style style:name="P7" style:family="paragraph" style:parent-style-name="Heading_20_3">
      <style:text-properties fo:color="#000000" fo:font-weight="bold" style:font-weight-asian="bold" style:font-weight-complex="bold"/>
    </style:style>
    <style:style style:name="P8" style:family="paragraph" style:parent-style-name="Heading_20_3">
      <style:paragraph-properties fo:margin-top="0.176cm" fo:margin-bottom="0.176cm" fo:line-height="100%"/>
      <style:text-properties fo:color="#000000" fo:font-size="12pt" fo:font-weight="bold" style:letter-kerning="true" style:font-name-asian="Times New Roman1" style:font-size-asian="12pt" style:language-asian="pl" style:country-asian="PL" style:font-weight-asian="bold" style:font-name-complex="Calibri1" style:font-size-complex="12pt" style:font-weight-complex="bold"/>
    </style:style>
    <style:style style:name="P9" style:family="paragraph" style:parent-style-name="Standard">
      <style:text-properties fo:font-size="12pt" style:letter-kerning="true" style:font-name-asian="Times New Roman1" style:font-size-asian="12pt" style:language-asian="pl" style:country-asian="PL" style:font-name-complex="Calibri1" style:font-size-complex="12pt"/>
    </style:style>
    <style:style style:name="P10" style:family="paragraph" style:parent-style-name="Standard">
      <style:text-properties fo:font-size="12pt" fo:font-weight="bold" style:letter-kerning="true" style:font-name-asian="Times New Roman1" style:font-size-asian="12pt" style:language-asian="pl" style:country-asian="PL" style:font-weight-asian="bold" style:font-name-complex="Calibri1" style:font-size-complex="12pt" style:font-weight-complex="bold"/>
    </style:style>
    <style:style style:name="P11" style:family="paragraph" style:parent-style-name="Standard">
      <style:text-properties fo:font-size="12pt" style:font-size-asian="12pt" style:font-name-complex="Calibri1" style:font-size-complex="12pt"/>
    </style:style>
    <style:style style:name="P12" style:family="paragraph" style:parent-style-name="Standard" style:list-style-name="WWNum7"/>
    <style:style style:name="P13" style:family="paragraph" style:parent-style-name="Standard" style:list-style-name="WWNum8"/>
    <style:style style:name="P14" style:family="paragraph" style:parent-style-name="Standard" style:list-style-name="WWNum9"/>
    <style:style style:name="P15" style:family="paragraph" style:parent-style-name="Standard" style:list-style-name="WWNum10"/>
    <style:style style:name="P16" style:family="paragraph" style:parent-style-name="Standard" style:list-style-name="WWNum11"/>
    <style:style style:name="P17" style:family="paragraph" style:parent-style-name="Standard">
      <style:paragraph-properties fo:margin-top="0cm" fo:margin-bottom="0cm" fo:line-height="100%"/>
      <style:text-properties fo:font-size="12pt" style:letter-kerning="true" style:font-name-asian="Times New Roman1" style:font-size-asian="12pt" style:language-asian="pl" style:country-asian="PL" style:font-name-complex="Calibri1" style:font-size-complex="12pt"/>
    </style:style>
    <style:style style:name="P18" style:family="paragraph" style:parent-style-name="Standard">
      <style:paragraph-properties fo:margin-top="0cm" fo:margin-bottom="0cm" fo:line-height="100%"/>
    </style:style>
    <style:style style:name="P19" style:family="paragraph" style:parent-style-name="Standard" style:list-style-name="WWNum38">
      <style:paragraph-properties fo:margin-top="0cm" fo:margin-bottom="0cm" fo:line-height="100%"/>
    </style:style>
    <style:style style:name="P20" style:family="paragraph" style:parent-style-name="Standard" style:list-style-name="WWNum39">
      <style:paragraph-properties fo:margin-top="0cm" fo:margin-bottom="0cm" fo:line-height="100%"/>
    </style:style>
    <style:style style:name="P21" style:family="paragraph" style:parent-style-name="Standard" style:list-style-name="WWNum40">
      <style:paragraph-properties fo:margin-top="0cm" fo:margin-bottom="0cm" fo:line-height="100%"/>
    </style:style>
    <style:style style:name="P22" style:family="paragraph" style:parent-style-name="Standard" style:list-style-name="WWNum41">
      <style:paragraph-properties fo:margin-top="0cm" fo:margin-bottom="0cm" fo:line-height="100%"/>
    </style:style>
    <style:style style:name="P23" style:family="paragraph" style:parent-style-name="Standard" style:list-style-name="WWNum42">
      <style:paragraph-properties fo:margin-top="0cm" fo:margin-bottom="0cm" fo:line-height="100%"/>
    </style:style>
    <style:style style:name="P24" style:family="paragraph" style:parent-style-name="Standard" style:list-style-name="WWNum49">
      <style:paragraph-properties fo:margin-top="0cm" fo:margin-bottom="0cm" fo:line-height="100%"/>
    </style:style>
    <style:style style:name="P25" style:family="paragraph" style:parent-style-name="Standard" style:list-style-name="WWNum43">
      <style:paragraph-properties fo:margin-top="0cm" fo:margin-bottom="0cm" fo:line-height="100%"/>
    </style:style>
    <style:style style:name="P26" style:family="paragraph" style:parent-style-name="Standard">
      <style:paragraph-properties fo:margin-top="0.176cm" fo:margin-bottom="0.176cm" fo:line-height="100%"/>
    </style:style>
    <style:style style:name="P27" style:family="paragraph" style:parent-style-name="Standard">
      <style:paragraph-properties fo:margin-top="0.176cm" fo:margin-bottom="0.176cm" fo:line-height="100%"/>
    </style:style>
    <style:style style:name="P28" style:family="paragraph" style:parent-style-name="Standard" style:list-style-name="WWNum1">
      <style:paragraph-properties fo:margin-top="0.176cm" fo:margin-bottom="0.176cm" fo:line-height="100%"/>
    </style:style>
    <style:style style:name="P29" style:family="paragraph" style:parent-style-name="Standard" style:list-style-name="WWNum2">
      <style:paragraph-properties fo:margin-top="0.176cm" fo:margin-bottom="0.176cm" fo:line-height="100%"/>
    </style:style>
    <style:style style:name="P30" style:family="paragraph" style:parent-style-name="Standard" style:list-style-name="WWNum3">
      <style:paragraph-properties fo:margin-top="0.176cm" fo:margin-bottom="0.176cm" fo:line-height="100%"/>
    </style:style>
    <style:style style:name="P31" style:family="paragraph" style:parent-style-name="Standard" style:list-style-name="WWNum4">
      <style:paragraph-properties fo:margin-top="0.176cm" fo:margin-bottom="0.176cm" fo:line-height="100%"/>
    </style:style>
    <style:style style:name="P32" style:family="paragraph" style:parent-style-name="Standard" style:list-style-name="WWNum5">
      <style:paragraph-properties fo:margin-top="0.176cm" fo:margin-bottom="0.176cm" fo:line-height="100%"/>
    </style:style>
    <style:style style:name="P33" style:family="paragraph" style:parent-style-name="Standard" style:list-style-name="WWNum6">
      <style:paragraph-properties fo:margin-top="0.176cm" fo:margin-bottom="0.176cm" fo:line-height="100%"/>
    </style:style>
    <style:style style:name="P34" style:family="paragraph" style:parent-style-name="Standard" style:list-style-name="WWNum12">
      <style:paragraph-properties fo:margin-top="0.176cm" fo:margin-bottom="0.176cm" fo:line-height="100%"/>
    </style:style>
    <style:style style:name="P35" style:family="paragraph" style:parent-style-name="Standard" style:list-style-name="WWNum13">
      <style:paragraph-properties fo:margin-top="0.176cm" fo:margin-bottom="0.176cm" fo:line-height="100%"/>
    </style:style>
    <style:style style:name="P36" style:family="paragraph" style:parent-style-name="Standard" style:list-style-name="WWNum14">
      <style:paragraph-properties fo:margin-top="0.176cm" fo:margin-bottom="0.176cm" fo:line-height="100%"/>
    </style:style>
    <style:style style:name="P37" style:family="paragraph" style:parent-style-name="Standard" style:list-style-name="WWNum15">
      <style:paragraph-properties fo:margin-top="0.176cm" fo:margin-bottom="0.176cm" fo:line-height="100%"/>
    </style:style>
    <style:style style:name="P38" style:family="paragraph" style:parent-style-name="Standard" style:list-style-name="WWNum16">
      <style:paragraph-properties fo:margin-top="0.176cm" fo:margin-bottom="0.176cm" fo:line-height="100%"/>
    </style:style>
    <style:style style:name="P39" style:family="paragraph" style:parent-style-name="Standard" style:list-style-name="WWNum17">
      <style:paragraph-properties fo:margin-top="0.176cm" fo:margin-bottom="0.176cm" fo:line-height="100%"/>
    </style:style>
    <style:style style:name="P40" style:family="paragraph" style:parent-style-name="Standard" style:list-style-name="WWNum18">
      <style:paragraph-properties fo:margin-top="0.176cm" fo:margin-bottom="0.176cm" fo:line-height="100%"/>
    </style:style>
    <style:style style:name="P41" style:family="paragraph" style:parent-style-name="Standard" style:list-style-name="WWNum19">
      <style:paragraph-properties fo:margin-top="0.176cm" fo:margin-bottom="0.176cm" fo:line-height="100%"/>
    </style:style>
    <style:style style:name="P42" style:family="paragraph" style:parent-style-name="Standard" style:list-style-name="WWNum20">
      <style:paragraph-properties fo:margin-top="0.176cm" fo:margin-bottom="0.176cm" fo:line-height="100%"/>
    </style:style>
    <style:style style:name="P43" style:family="paragraph" style:parent-style-name="Standard" style:list-style-name="WWNum21">
      <style:paragraph-properties fo:margin-top="0.176cm" fo:margin-bottom="0.176cm" fo:line-height="100%"/>
    </style:style>
    <style:style style:name="P44" style:family="paragraph" style:parent-style-name="Standard" style:list-style-name="WWNum22">
      <style:paragraph-properties fo:margin-top="0.176cm" fo:margin-bottom="0.176cm" fo:line-height="100%"/>
    </style:style>
    <style:style style:name="P45" style:family="paragraph" style:parent-style-name="Standard" style:list-style-name="WWNum23">
      <style:paragraph-properties fo:margin-top="0.176cm" fo:margin-bottom="0.176cm" fo:line-height="100%"/>
    </style:style>
    <style:style style:name="P46" style:family="paragraph" style:parent-style-name="Standard" style:list-style-name="WWNum24">
      <style:paragraph-properties fo:margin-top="0.176cm" fo:margin-bottom="0.176cm" fo:line-height="100%"/>
    </style:style>
    <style:style style:name="P47" style:family="paragraph" style:parent-style-name="Standard" style:list-style-name="WWNum35">
      <style:paragraph-properties fo:margin-top="0.176cm" fo:margin-bottom="0.176cm" fo:line-height="100%"/>
    </style:style>
    <style:style style:name="P48" style:family="paragraph" style:parent-style-name="Standard" style:list-style-name="WWNum36">
      <style:paragraph-properties fo:margin-top="0.176cm" fo:margin-bottom="0.176cm" fo:line-height="100%"/>
    </style:style>
    <style:style style:name="P49" style:family="paragraph" style:parent-style-name="Standard" style:list-style-name="WWNum37">
      <style:paragraph-properties fo:margin-top="0.176cm" fo:margin-bottom="0.176cm" fo:line-height="100%"/>
    </style:style>
    <style:style style:name="P50" style:family="paragraph" style:parent-style-name="Standard" style:list-style-name="WWNum25">
      <style:paragraph-properties fo:margin-top="0.176cm" fo:margin-bottom="0.176cm" fo:line-height="100%"/>
    </style:style>
    <style:style style:name="P51" style:family="paragraph" style:parent-style-name="Standard" style:list-style-name="WWNum26">
      <style:paragraph-properties fo:margin-top="0.176cm" fo:margin-bottom="0.176cm" fo:line-height="100%"/>
    </style:style>
    <style:style style:name="P52" style:family="paragraph" style:parent-style-name="Standard" style:list-style-name="WWNum27">
      <style:paragraph-properties fo:margin-top="0.176cm" fo:margin-bottom="0.176cm" fo:line-height="100%"/>
    </style:style>
    <style:style style:name="P53" style:family="paragraph" style:parent-style-name="Standard" style:list-style-name="WWNum28">
      <style:paragraph-properties fo:margin-top="0.176cm" fo:margin-bottom="0.176cm" fo:line-height="100%"/>
    </style:style>
    <style:style style:name="P54" style:family="paragraph" style:parent-style-name="Standard" style:list-style-name="WWNum29">
      <style:paragraph-properties fo:margin-top="0.176cm" fo:margin-bottom="0.176cm" fo:line-height="100%"/>
    </style:style>
    <style:style style:name="P55" style:family="paragraph" style:parent-style-name="Standard" style:list-style-name="WWNum30">
      <style:paragraph-properties fo:margin-top="0.176cm" fo:margin-bottom="0.176cm" fo:line-height="100%"/>
    </style:style>
    <style:style style:name="P56" style:family="paragraph" style:parent-style-name="Standard" style:list-style-name="WWNum31">
      <style:paragraph-properties fo:margin-top="0.176cm" fo:margin-bottom="0.176cm" fo:line-height="100%"/>
    </style:style>
    <style:style style:name="P57" style:family="paragraph" style:parent-style-name="Standard" style:list-style-name="WWNum32">
      <style:paragraph-properties fo:margin-top="0.176cm" fo:margin-bottom="0.176cm" fo:line-height="100%"/>
    </style:style>
    <style:style style:name="P58" style:family="paragraph" style:parent-style-name="Standard" style:list-style-name="WWNum33">
      <style:paragraph-properties fo:margin-top="0.176cm" fo:margin-bottom="0.176cm" fo:line-height="100%"/>
    </style:style>
    <style:style style:name="P59" style:family="paragraph" style:parent-style-name="Standard" style:list-style-name="WWNum34">
      <style:paragraph-properties fo:margin-top="0.176cm" fo:margin-bottom="0.176cm" fo:line-height="100%"/>
    </style:style>
    <style:style style:name="P60" style:family="paragraph" style:parent-style-name="Standard">
      <style:paragraph-properties fo:margin-top="0.176cm" fo:margin-bottom="0.176cm" fo:line-height="100%"/>
    </style:style>
    <style:style style:name="P61" style:family="paragraph" style:parent-style-name="Standard" style:list-style-name="WWNum45">
      <style:paragraph-properties fo:margin-top="0.176cm" fo:margin-bottom="0.176cm" fo:line-height="100%"/>
    </style:style>
    <style:style style:name="P62" style:family="paragraph" style:parent-style-name="Standard" style:list-style-name="WWNum46">
      <style:paragraph-properties fo:margin-top="0.176cm" fo:margin-bottom="0.176cm" fo:line-height="100%"/>
    </style:style>
    <style:style style:name="P63" style:family="paragraph" style:parent-style-name="Standard" style:list-style-name="WWNum47">
      <style:paragraph-properties fo:margin-top="0.176cm" fo:margin-bottom="0.176cm" fo:line-height="100%"/>
    </style:style>
    <style:style style:name="P64" style:family="paragraph" style:parent-style-name="Standard">
      <style:paragraph-properties fo:margin-top="0.176cm" fo:margin-bottom="0.176cm" fo:line-height="100%"/>
      <style:text-properties fo:font-size="12pt" fo:font-weight="bold" style:letter-kerning="true" style:font-name-asian="Times New Roman1" style:font-size-asian="12pt" style:language-asian="pl" style:country-asian="PL" style:font-weight-asian="bold" style:font-name-complex="Calibri1" style:font-size-complex="12pt" style:font-weight-complex="bold"/>
    </style:style>
    <style:style style:name="P65" style:family="paragraph" style:parent-style-name="Standard">
      <style:paragraph-properties fo:margin-top="0.176cm" fo:margin-bottom="0.176cm" fo:line-height="100%"/>
      <style:text-properties fo:font-size="12pt" fo:font-weight="bold" style:letter-kerning="true" style:font-name-asian="Times New Roman1" style:font-size-asian="12pt" style:language-asian="pl" style:country-asian="PL" style:font-weight-asian="bold" style:font-name-complex="Calibri1" style:font-size-complex="12pt" style:font-weight-complex="bold"/>
    </style:style>
    <style:style style:name="P66" style:family="paragraph" style:parent-style-name="Standard">
      <style:paragraph-properties fo:margin-top="0.176cm" fo:margin-bottom="0.176cm" fo:line-height="100%"/>
      <style:text-properties fo:font-size="12pt" style:letter-kerning="true" style:font-name-asian="Times New Roman1" style:font-size-asian="12pt" style:language-asian="pl" style:country-asian="PL" style:font-name-complex="Calibri1" style:font-size-complex="12pt"/>
    </style:style>
    <style:style style:name="P67" style:family="paragraph" style:parent-style-name="Standard" style:list-style-name="WWNum44">
      <style:paragraph-properties fo:margin-top="0.176cm" fo:margin-bottom="0.176cm" fo:line-height="100%"/>
      <style:text-properties fo:font-size="12pt" style:letter-kerning="true" style:font-name-asian="Times New Roman1" style:font-size-asian="12pt" style:language-asian="pl" style:country-asian="PL" style:font-name-complex="Calibri1" style:font-size-complex="12pt"/>
    </style:style>
    <style:style style:name="P68" style:family="paragraph" style:parent-style-name="Standard">
      <style:paragraph-properties fo:margin-top="0.176cm" fo:margin-bottom="0.176cm" fo:line-height="100%" fo:break-before="page"/>
    </style:style>
    <style:style style:name="P69" style:family="paragraph" style:parent-style-name="Standard">
      <style:paragraph-properties fo:margin-top="0.176cm" fo:margin-bottom="0.176cm" fo:line-height="100%" fo:break-before="page"/>
      <style:text-properties fo:font-size="12pt" fo:font-weight="bold" style:letter-kerning="true" style:font-name-asian="Times New Roman1" style:font-size-asian="12pt" style:language-asian="pl" style:country-asian="PL" style:font-weight-asian="bold" style:font-name-complex="Calibri1" style:font-size-complex="12pt" style:font-weight-complex="bold"/>
    </style:style>
    <style:style style:name="P70" style:family="paragraph" style:parent-style-name="Standard">
      <style:paragraph-properties fo:break-before="page"/>
      <style:text-properties fo:font-size="12pt" fo:font-weight="bold" style:letter-kerning="true" style:font-name-asian="Times New Roman1" style:font-size-asian="12pt" style:language-asian="pl" style:country-asian="PL" style:font-weight-asian="bold" style:font-name-complex="Calibri1" style:font-size-complex="12pt" style:font-weight-complex="bold"/>
    </style:style>
    <style:style style:name="P71" style:family="paragraph" style:parent-style-name="Standard">
      <style:paragraph-properties fo:margin-left="1.27cm" fo:margin-right="0cm" fo:margin-top="0.176cm" fo:margin-bottom="0.176cm" fo:line-height="100%" fo:text-indent="0cm" style:auto-text-indent="false" fo:break-before="page"/>
      <style:text-properties fo:font-size="12pt" style:letter-kerning="true" style:font-name-asian="Times New Roman1" style:font-size-asian="12pt" style:language-asian="pl" style:country-asian="PL" style:font-name-complex="Calibri1" style:font-size-complex="12pt"/>
    </style:style>
    <style:style style:name="P72" style:family="paragraph" style:parent-style-name="Standard">
      <style:paragraph-properties fo:margin-left="1.27cm" fo:margin-right="0cm" fo:margin-top="0cm" fo:margin-bottom="0cm" fo:line-height="100%" fo:text-indent="0cm" style:auto-text-indent="false"/>
      <style:text-properties fo:font-size="12pt" style:letter-kerning="true" style:font-name-asian="Times New Roman1" style:font-size-asian="12pt" style:language-asian="pl" style:country-asian="PL" style:font-name-complex="Calibri1" style:font-size-complex="12pt"/>
    </style:style>
    <style:style style:name="P73" style:family="paragraph" style:parent-style-name="Table_20_Contents">
      <style:paragraph-properties fo:text-align="center" style:justify-single-word="false"/>
    </style:style>
    <style:style style:name="T1" style:family="text">
      <style:text-properties style:font-name="Calibri" style:font-name-complex="Calibri1"/>
    </style:style>
    <style:style style:name="T2" style:family="text">
      <style:text-properties style:font-name="Calibri" fo:font-size="14pt" fo:font-weight="bold" style:font-size-asian="14pt" style:font-weight-asian="bold" style:font-name-complex="Calibri1" style:font-size-complex="14pt" style:font-weight-complex="bold"/>
    </style:style>
    <style:style style:name="T3" style:family="text">
      <style:text-properties style:font-name="Calibri" fo:font-size="12pt" style:letter-kerning="true" style:font-name-asian="Times New Roman1" style:font-size-asian="12pt" style:language-asian="pl" style:country-asian="PL" style:font-name-complex="Calibri1" style:font-size-complex="12pt"/>
    </style:style>
    <style:style style:name="T4" style:family="text">
      <style:text-properties fo:font-size="12pt" style:letter-kerning="true" style:font-name-asian="Times New Roman1" style:font-size-asian="12pt" style:language-asian="pl" style:country-asian="PL" style:font-name-complex="Calibri1" style:font-size-complex="12pt"/>
    </style:style>
    <style:style style:name="T5" style:family="text">
      <style:text-properties fo:font-size="12pt" fo:font-weight="bold" style:letter-kerning="true" style:font-name-asian="Times New Roman1" style:font-size-asian="12pt" style:language-asian="pl" style:country-asian="PL" style:font-weight-asian="bold" style:font-name-complex="Calibri1" style:font-size-complex="12pt"/>
    </style:style>
    <style:style style:name="T6" style:family="text">
      <style:text-properties fo:font-size="12pt" fo:font-weight="bold" style:letter-kerning="true" style:font-name-asian="Times New Roman1" style:font-size-asian="12pt" style:language-asian="pl" style:country-asian="PL" style:font-weight-asian="bold" style:font-name-complex="Calibri1" style:font-size-complex="12pt" style:font-weight-complex="bold"/>
    </style:style>
    <style:style style:name="T7" style:family="text">
      <style:text-properties fo:font-size="12pt" fo:font-weight="bold" style:font-size-asian="12pt" style:font-weight-asian="bold" style:font-name-complex="Calibri1" style:font-size-complex="12pt" style:font-weight-complex="bold"/>
    </style:style>
    <style:style style:name="T8" style:family="text">
      <style:text-properties fo:font-size="12pt" style:font-size-asian="12pt" style:font-name-complex="Calibri1" style:font-size-complex="12pt"/>
    </style:style>
    <style:style style:name="T9" style:family="text">
      <style:text-properties fo:font-size="12pt" fo:font-style="italic" style:letter-kerning="true" style:font-name-asian="Times New Roman1" style:font-size-asian="12pt" style:language-asian="pl" style:country-asian="PL" style:font-style-asian="italic" style:font-name-complex="Calibri1" style:font-size-complex="12pt" style:font-style-complex="italic"/>
    </style:style>
    <style:style style:name="T10" style:family="text">
      <style:text-properties fo:color="#00000a" fo:font-size="12pt" fo:font-weight="bold" style:letter-kerning="true" style:font-name-asian="Times New Roman1" style:font-size-asian="12pt" style:language-asian="pl" style:country-asian="PL" style:font-weight-asian="bold" style:font-name-complex="Calibri1" style:font-size-complex="12pt" style:font-weight-complex="bold"/>
    </style:style>
    <style:style style:name="T11" style:family="text">
      <style:text-properties style:font-name="Segoe UI Symbol" fo:font-size="12pt" style:letter-kerning="true" style:font-name-asian="Times New Roman1" style:font-size-asian="12pt" style:language-asian="pl" style:country-asian="PL" style:font-name-complex="Segoe UI Symbol1" style:font-size-complex="12pt"/>
    </style:style>
    <style:style style:name="T12" style:family="text">
      <style:text-properties fo:color="#000000" fo:font-size="12pt" style:letter-kerning="true" style:font-name-asian="Times New Roman1" style:font-size-asian="12pt" style:language-asian="pl" style:country-asian="PL" style:font-name-complex="Calibri1" style:font-size-complex="12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text:span text:style-name="T2">PROCEDURY POSTĘPOWANIA W SYTUACJACH KRYZYSOWYCH</text:span></text:p>
      <text:p text:style-name="P2"><text:span text:style-name="T2">III Liceum Ogólnokształcące <text:s/>w Wałbrzychu</text:span></text:p>
      <text:p text:style-name="P17"/>
      <text:h text:style-name="P26" text:outline-level="3"><text:span text:style-name="T6">I. Zagrożenie pożarem, wybuchem i zatruciem</text:span></text:h>
      <text:list xml:id="list450664313322281483" text:style-name="WWNum1">
        <text:list-item>
          <text:p text:style-name="P28"><text:span text:style-name="T6">Zidentyfikowanie zagrożenia</text:span><text:span text:style-name="T4">:</text:span></text:p>
          <text:list>
            <text:list-item>
              <text:p text:style-name="P28"><text:span text:style-name="T4">Nauczyciel lub pracownik szkoły, będący świadkiem zdarzenia, ocenia wstępnie zagrożenie (pożar, wybuch, zatrucie) i jego potencjalne skutki.</text:span></text:p>
            </text:list-item>
          </text:list>
        </text:list-item>
        <text:list-item>
          <text:p text:style-name="P28"><text:span text:style-name="T6">Izolowanie uczniów</text:span><text:span text:style-name="T4">:</text:span></text:p>
          <text:list>
            <text:list-item>
              <text:p text:style-name="P28"><text:span text:style-name="T4">Nauczyciel lub pracownik szkoły odizolowuje uczniów od źródła zagrożenia, zapewniając ich bezpieczeństwo i w razie potrzeby udziela pierwszej pomocy.</text:span></text:p>
            </text:list-item>
          </text:list>
        </text:list-item>
        <text:list-item>
          <text:p text:style-name="P28"><text:span text:style-name="T6">Zawiadomienie dyrektora i służb ratunkowych</text:span><text:span text:style-name="T4">:</text:span></text:p>
          <text:list>
            <text:list-item>
              <text:p text:style-name="P28"><text:span text:style-name="T4">Nauczyciel zawiadamia dyrektora szkoły oraz kierownika ds. gospodarczych o zaistniałym zagrożeniu.</text:span></text:p>
            </text:list-item>
            <text:list-item>
              <text:p text:style-name="P28"><text:span text:style-name="T4">Dyrektor powiadamia odpowiednie służby ratunkowe (straż pożarną, policję, pogotowie ratunkowe).</text:span></text:p>
            </text:list-item>
          </text:list>
        </text:list-item>
        <text:list-item>
          <text:p text:style-name="P28"><text:span text:style-name="T6">Ewakuacja uczniów</text:span><text:span text:style-name="T4">:</text:span></text:p>
          <text:list>
            <text:list-item>
              <text:p text:style-name="P28"><text:span text:style-name="T4">Osoby odpowiedzialne, wyznaczone przez dyrektora, organizują ewakuację uczniów zgodnie z przepisami BHP i przeciwpożarowymi.</text:span></text:p>
            </text:list-item>
          </text:list>
        </text:list-item>
      </text:list>
      <text:p text:style-name="P17"/>
      <text:h text:style-name="P26" text:outline-level="3"><text:span text:style-name="T6">II. Obecność osób niepożądanych i zachowanie niewłaściwe</text:span></text:h>
      <text:list xml:id="list5451837658115225621" text:style-name="WWNum2">
        <text:list-item>
          <text:p text:style-name="P29"><text:span text:style-name="T6">Zwierzę na terenie szkoły</text:span><text:span text:style-name="T4">:</text:span></text:p>
          <text:list>
            <text:list-item>
              <text:p text:style-name="P29"><text:span text:style-name="T4">Nauczyciel lub pracownik szkoły izoluje uczniów od zwierzęcia, polecając im nie wychodzić z klasy lub wrócić do budynku, jeśli są na zewnątrz.</text:span></text:p>
            </text:list-item>
            <text:list-item>
              <text:p text:style-name="P29"><text:span text:style-name="T4">Zawiadamia kierownika gospodarczego, który podejmuje działania zmierzające do odizolowania zwierzęcia.</text:span></text:p>
            </text:list-item>
            <text:list-item>
              <text:p text:style-name="P29"><text:span text:style-name="T4">Wzywa Straż Miejską lub służby weterynaryjne.</text:span></text:p>
            </text:list-item>
          </text:list>
        </text:list-item>
        <text:list-item>
          <text:p text:style-name="P29"><text:span text:style-name="T6">Bezzasadna obecność osób trzecich</text:span><text:span text:style-name="T4">:</text:span></text:p>
          <text:list>
            <text:list-item>
              <text:p text:style-name="P29"><text:span text:style-name="T4">Nauczyciel lub pracownik szkoły prosi osobę nieupoważnioną o opuszczenie terenu szkoły. Jeśli osoba odmówi, zawiadamia dyrektora.</text:span></text:p>
            </text:list-item>
          </text:list>
        </text:list-item>
        <text:list-item>
          <text:p text:style-name="P29"><text:span text:style-name="T6">Niewłaściwe zachowanie osób trzecich</text:span><text:span text:style-name="T4">:</text:span></text:p>
          <text:list>
            <text:list-item>
              <text:p text:style-name="P29"><text:span text:style-name="T4">Nauczyciel lub pracownik szkoły stosuje upomnienie. W przypadku braku reakcji prosi o opuszczenie terenu szkoły i zawiadamia dyrektora szkoły.</text:span></text:p>
            </text:list-item>
            <text:list-item>
              <text:p text:style-name="P29"><text:span text:style-name="T4">W razie potrzeby dyrektor informuje policję.</text:span></text:p>
            </text:list-item>
          </text:list>
        </text:list-item>
      </text:list>
      <text:p text:style-name="P17"/>
      <text:h text:style-name="P64" text:outline-level="3"/>
      <text:h text:style-name="P64" text:outline-level="3"/>
      <text:h text:style-name="P26" text:outline-level="3"><text:span text:style-name="T6">III. Uszkodzenie mienia szkolnego</text:span></text:h>
      <text:list xml:id="list3698669729712668902" text:style-name="WWNum3">
        <text:list-item>
          <text:p text:style-name="P30"><text:soft-page-break/><text:span text:style-name="T6">Interwencja w przypadku uszkodzenia mienia</text:span><text:span text:style-name="T4">:</text:span></text:p>
          <text:list>
            <text:list-item>
              <text:p text:style-name="P30"><text:span text:style-name="T4">Nauczyciel lub pracownik szkoły podejmuje interwencję, aby powstrzymać dalsze działania sprawcy. Następnie informuje wychowawcę lub pedagoga.</text:span></text:p>
            </text:list-item>
          </text:list>
        </text:list-item>
        <text:list-item>
          <text:p text:style-name="P30"><text:span text:style-name="T6">Brak sprawcy</text:span><text:span text:style-name="T4">:</text:span></text:p>
          <text:list>
            <text:list-item>
              <text:p text:style-name="P30"><text:span text:style-name="T4">Osoba stwierdzająca uszkodzenie mienia ustala podstawowe okoliczności zdarzenia, a następnie informuje wychowawcę lub pedagoga.</text:span></text:p>
            </text:list-item>
          </text:list>
        </text:list-item>
        <text:list-item>
          <text:p text:style-name="P30"><text:span text:style-name="T6">Postępowanie z uczniem sprawcą</text:span><text:span text:style-name="T4">:</text:span></text:p>
          <text:list>
            <text:list-item>
              <text:p text:style-name="P30"><text:span text:style-name="T4">Wychowawca lub pedagog przeprowadza rozmowę dyscyplinującą ze sprawcą, ustala sposób ukarania i sporządza notatkę w dokumentacji pedagoga.</text:span></text:p>
            </text:list-item>
          </text:list>
        </text:list-item>
        <text:list-item>
          <text:p text:style-name="P30"><text:span text:style-name="T6">Zawiadomienie rodziców i naprawa szkody</text:span><text:span text:style-name="T4">:</text:span></text:p>
          <text:list>
            <text:list-item>
              <text:p text:style-name="P30"><text:span text:style-name="T4">Wychowawca lub pedagog informuje rodziców sprawcy oraz kierownika gospodarczego w celu ustalenia sposobu i terminu naprawienia szkody.</text:span></text:p>
            </text:list-item>
          </text:list>
        </text:list-item>
        <text:list-item>
          <text:p text:style-name="P30"><text:span text:style-name="T6">Duża szkoda</text:span><text:span text:style-name="T4">:</text:span></text:p>
          <text:list>
            <text:list-item>
              <text:p text:style-name="P30"><text:span text:style-name="T4">W przypadku dużej szkody pedagog w porozumieniu z dyrektorem szkoły podejmuje decyzję o zawiadomieniu policji.</text:span></text:p>
            </text:list-item>
          </text:list>
        </text:list-item>
      </text:list>
      <text:p text:style-name="P17"/>
      <text:h text:style-name="P26" text:outline-level="3"><text:span text:style-name="T6">IV. Kradzieże na terenie szkoły</text:span></text:h>
      <text:list xml:id="list3485916971539585236" text:style-name="WWNum4">
        <text:list-item>
          <text:p text:style-name="P31"><text:span text:style-name="T6">Informacja o kradzieży</text:span><text:span text:style-name="T4">:</text:span></text:p>
          <text:list>
            <text:list-item>
              <text:p text:style-name="P31"><text:span text:style-name="T4">Nauczyciel prowadzący zajęcia lub wychowawca przeprowadza rozmowę z poszkodowanym i świadkami w celu ustalenia okoliczności kradzieży.</text:span></text:p>
            </text:list-item>
          </text:list>
        </text:list-item>
        <text:list-item>
          <text:p text:style-name="P31"><text:span text:style-name="T6">Spisanie notatki</text:span><text:span text:style-name="T4">:</text:span></text:p>
          <text:list>
            <text:list-item>
              <text:p text:style-name="P31"><text:span text:style-name="T4">Poszkodowany i świadkowie sporządzają notatkę z zaistniałego zdarzenia.</text:span></text:p>
            </text:list-item>
          </text:list>
        </text:list-item>
        <text:list-item>
          <text:p text:style-name="P31"><text:span text:style-name="T6">Zwrot skradzionego mienia</text:span><text:span text:style-name="T4">:</text:span></text:p>
          <text:list>
            <text:list-item>
              <text:p text:style-name="P31"><text:span text:style-name="T4">Nauczyciel podejmuje działania w celu zwrotu skradzionego mienia poszkodowanemu, ale nie przeprowadza przeszukania podejrzanych osób.</text:span></text:p>
            </text:list-item>
          </text:list>
        </text:list-item>
        <text:list-item>
          <text:p text:style-name="P31"><text:span text:style-name="T6">Zawiadomienie wychowawcy</text:span><text:span text:style-name="T4">:</text:span></text:p>
          <text:list>
            <text:list-item>
              <text:p text:style-name="P31"><text:span text:style-name="T4">Nauczyciel przekazuje informacje o zdarzeniu wychowawcy klasy poszkodowanego i sprawcy (lub pedagogowi).</text:span></text:p>
            </text:list-item>
          </text:list>
        </text:list-item>
        <text:list-item>
          <text:p text:style-name="P31"><text:span text:style-name="T6">Kontynuowanie wyjaśnień</text:span><text:span text:style-name="T4">:</text:span></text:p>
          <text:list>
            <text:list-item>
              <text:p text:style-name="P31"><text:span text:style-name="T4">Wychowawca lub pedagog kontynuuje wyjaśnianie okoliczności zdarzenia, jeśli jest to konieczne.</text:span></text:p>
            </text:list-item>
          </text:list>
        </text:list-item>
        <text:list-item>
          <text:p text:style-name="P31"><text:span text:style-name="T6">Rozmowa ze sprawcą i rodzicami</text:span><text:span text:style-name="T4">:</text:span></text:p>
          <text:list>
            <text:list-item>
              <text:p text:style-name="P31"><text:span text:style-name="T4">Wychowawca lub pedagog przeprowadza rozmowę ze sprawcą i jego rodzicami. Określa formę i termin zwrotu skradzionego mienia oraz sposób ukarania.</text:span></text:p>
            </text:list-item>
          </text:list>
        </text:list-item>
        <text:list-item>
          <text:p text:style-name="P31"><text:span text:style-name="T6">Informowanie rodziców poszkodowanego</text:span><text:span text:style-name="T4">:</text:span></text:p>
          <text:list>
            <text:list-item>
              <text:p text:style-name="P31"><text:span text:style-name="T4">Wychowawca lub pedagog informuje rodziców poszkodowanego o ustaleniach poczynionych z rodzicami sprawcy.</text:span></text:p>
            </text:list-item>
          </text:list>
        </text:list-item>
        <text:list-item>
          <text:p text:style-name="P31"><text:soft-page-break/><text:span text:style-name="T6">Zawiadomienie policji</text:span><text:span text:style-name="T4">:</text:span></text:p>
          <text:list>
            <text:list-item>
              <text:p text:style-name="P31"><text:span text:style-name="T4">W uzasadnionym przypadku pedagog i wychowawca w porozumieniu z dyrektorem szkoły podejmują decyzję o zawiadomieniu policji.</text:span></text:p>
            </text:list-item>
          </text:list>
        </text:list-item>
        <text:list-item>
          <text:p text:style-name="P31"><text:span text:style-name="T6">Odpowiedzialność za wartościowe przedmioty</text:span><text:span text:style-name="T4">:</text:span></text:p>
          <text:list>
            <text:list-item>
              <text:p text:style-name="P31"><text:span text:style-name="T4">Szkoła nie odpowiada za utratę przedmiotów wartościowych (np. telefony, biżuteria, pieniądze, urządzenia teleinformatyczne).</text:span></text:p>
            </text:list-item>
          </text:list>
        </text:list-item>
      </text:list>
      <text:p text:style-name="P17"/>
      <text:h text:style-name="P26" text:outline-level="3"><text:span text:style-name="T6">V. Niebezpieczne przedmioty i substancje w posiadaniu ucznia</text:span></text:h>
      <text:list xml:id="list5681481872177998533" text:style-name="WWNum5">
        <text:list-item>
          <text:p text:style-name="P32"><text:span text:style-name="T6">Zabezpieczenie przedmiotu</text:span><text:span text:style-name="T4">:</text:span></text:p>
          <text:list>
            <text:list-item>
              <text:p text:style-name="P32"><text:span text:style-name="T4">Nauczyciel lub inny pracownik szkoły, który zauważy niebezpieczny przedmiot, nakłania ucznia do jego oddania i zabezpiecza go w odpowiednim miejscu (np. sekretariat, gabinet pedagoga).</text:span></text:p>
            </text:list-item>
          </text:list>
        </text:list-item>
        <text:list-item>
          <text:p text:style-name="P32"><text:span text:style-name="T6">Brak współpracy ucznia</text:span><text:span text:style-name="T4">:</text:span></text:p>
          <text:list>
            <text:list-item>
              <text:p text:style-name="P32"><text:span text:style-name="T4">Jeśli uczeń odmawia oddania przedmiotu, nauczyciel niezwłocznie powiadamia dyrektora szkoły, a w uzasadnionych przypadkach – policję.</text:span></text:p>
            </text:list-item>
          </text:list>
        </text:list-item>
        <text:list-item>
          <text:p text:style-name="P32"><text:span text:style-name="T6">Postępowanie z uczniem</text:span><text:span text:style-name="T4">:</text:span></text:p>
          <text:list>
            <text:list-item>
              <text:p text:style-name="P32"><text:span text:style-name="T4">Wychowawca lub pedagog odbiera przedmiot, przeprowadza rozmowę z uczniem i jego rodzicami, wyjaśniając zagrożenia związane z posiadaniem niebezpiecznych przedmiotów.</text:span></text:p>
            </text:list-item>
          </text:list>
        </text:list-item>
        <text:list-item>
          <text:p text:style-name="P32"><text:span text:style-name="T6">Zwrócenie przedmiotu</text:span><text:span text:style-name="T4">:</text:span></text:p>
          <text:list>
            <text:list-item>
              <text:p text:style-name="P32"><text:span text:style-name="T4">Jeśli to możliwe, przedmiot może być zwrócony rodzicom, a w przypadku substancji psychoaktywnych, wzywana jest policja.</text:span></text:p>
            </text:list-item>
          </text:list>
        </text:list-item>
      </text:list>
      <text:p text:style-name="P17"/>
      <text:h text:style-name="P26" text:outline-level="3"><text:span text:style-name="T6">VI. Nagła niedyspozycja zdrowotna ucznia</text:span></text:h>
      <text:list xml:id="list9130684585656364998" text:style-name="WWNum6">
        <text:list-item>
          <text:p text:style-name="P33"><text:span text:style-name="T6">Ocena sytuacji</text:span><text:span text:style-name="T4">:</text:span></text:p>
          <text:list>
            <text:list-item>
              <text:p text:style-name="P33"><text:span text:style-name="T4">Nauczyciel prowadzący zajęcia lub dyżurujący ocenia stan ucznia i zapewnia mu pierwszą pomoc, a w razie potrzeby wzywa pielęgniarkę.</text:span></text:p>
            </text:list-item>
          </text:list>
        </text:list-item>
        <text:list-item>
          <text:p text:style-name="P33"><text:span text:style-name="T6">Zawiadomienie rodziców</text:span><text:span text:style-name="T4">:</text:span></text:p>
          <text:list>
            <text:list-item>
              <text:p text:style-name="P33"><text:span text:style-name="T4">Pielęgniarka informuje rodziców ucznia o stanie zdrowia i ustala dalsze postępowanie.</text:span></text:p>
            </text:list-item>
          </text:list>
        </text:list-item>
        <text:list-item>
          <text:p text:style-name="P33"><text:span text:style-name="T6">Brak pielęgniarki</text:span><text:span text:style-name="T4">:</text:span></text:p>
          <text:list>
            <text:list-item>
              <text:p text:style-name="P33"><text:span text:style-name="T4">Nauczyciel informuje sekretariat szkoły, który powiadamia wychowawcę i rodziców ucznia oraz ustala, kiedy uczeń może zostać odebrany przez rodzica.</text:span></text:p>
            </text:list-item>
          </text:list>
        </text:list-item>
        <text:list-item>
          <text:p text:style-name="P33"><text:span text:style-name="T6">Opieka do przybycia rodzica</text:span><text:span text:style-name="T4">:</text:span></text:p>
          <text:list>
            <text:list-item>
              <text:p text:style-name="P33"><text:span text:style-name="T4">Uczeń pozostaje pod opieką nauczyciela lub wyznaczonej osoby do momentu odebrania przez rodzica.</text:span></text:p>
            </text:list-item>
          </text:list>
        </text:list-item>
        <text:list-item>
          <text:p text:style-name="P33"><text:span text:style-name="T6">Podejrzenie zagrożenia życia</text:span><text:span text:style-name="T4">:</text:span></text:p>
          <text:list>
            <text:list-item>
              <text:p text:style-name="P33"><text:span text:style-name="T4">Jeśli stan zdrowia ucznia jest poważny, nauczyciel wzywa pogotowie ratunkowe, informuje dyrektora szkoły i rodziców.</text:span></text:p>
            </text:list-item>
          </text:list>
        </text:list-item>
        <text:list-item>
          <text:p text:style-name="P33"><text:soft-page-break/><text:span text:style-name="T6">Zgłoszenie niedyspozycji</text:span><text:span text:style-name="T4">:</text:span></text:p>
          <text:list>
            <text:list-item>
              <text:p text:style-name="P33"><text:span text:style-name="T4">Uczeń powinien zgłosić się najpierw do pielęgniarki, następnie do wychowawcy lub dyrektora.</text:span></text:p>
            </text:list-item>
          </text:list>
        </text:list-item>
      </text:list>
      <text:p text:style-name="P17"/>
      <text:p text:style-name="P11"/>
      <text:p text:style-name="Standard"><text:span text:style-name="T7">VII. Procedura w przypadku wypadku ucznia</text:span></text:p>
      <text:p text:style-name="Standard"><text:span text:style-name="T7">Definicja:</text:span><text:span text:style-name="T8"> Wypadek ucznia to nagłe zdarzenie wywołane przyczyną zewnętrzną, skutkujące urazem, mające miejsce podczas przebywania ucznia pod opieką szkoły (na jej terenie lub poza nim – np. wycieczki).</text:span></text:p>
      <text:p text:style-name="Standard"><text:span text:style-name="T7">Procedura:</text:span></text:p>
      <text:list xml:id="list1604969760403381848" text:style-name="WWNum7">
        <text:list-item>
          <text:p text:style-name="P12"><text:span text:style-name="T8">Nauczyciel lub inny pracownik szkoły:</text:span></text:p>
          <text:list>
            <text:list-item>
              <text:p text:style-name="P12"><text:span text:style-name="T8">natychmiast udziela pierwszej pomocy,</text:span></text:p>
            </text:list-item>
            <text:list-item>
              <text:p text:style-name="P12"><text:span text:style-name="T8">wzywa pielęgniarkę szkolną lub pogotowie ratunkowe (w przypadku zagrożenia życia/zdrowia).</text:span></text:p>
            </text:list-item>
          </text:list>
        </text:list-item>
        <text:list-item>
          <text:p text:style-name="P12"><text:span text:style-name="T8">Pielęgniarka lub nauczyciel informuje rodziców ucznia (oraz dyrektora – przy ciężkim wypadku).</text:span></text:p>
        </text:list-item>
        <text:list-item>
          <text:p text:style-name="P12"><text:span text:style-name="T8">Rodzice powinni niezwłocznie przybyć do szkoły i odebrać ucznia, ewentualnie pojechać z nim do szpitala.</text:span></text:p>
        </text:list-item>
        <text:list-item>
          <text:p text:style-name="P12"><text:span text:style-name="T8">W razie braku kontaktu z rodzicami – z uczniem do szpitala jedzie pedagog, wychowawca lub inny upoważniony pracownik szkoły.</text:span></text:p>
        </text:list-item>
        <text:list-item>
          <text:p text:style-name="P12"><text:span text:style-name="T8">Sporządzanie dokumentacji:</text:span></text:p>
          <text:list>
            <text:list-item>
              <text:p text:style-name="P12"><text:span text:style-name="T8">pielęgniarka sporządza protokół wypadku,</text:span></text:p>
            </text:list-item>
            <text:list-item>
              <text:p text:style-name="P12"><text:span text:style-name="T8">jeśli jej nie ma – nauczyciel sporządza notatkę służbową (data, godzina, miejsce, dane ucznia, opis zdarzenia).</text:span></text:p>
            </text:list-item>
          </text:list>
        </text:list-item>
        <text:list-item>
          <text:p text:style-name="P12"><text:span text:style-name="T8">Jeżeli wypadek wynikał z niesprawności technicznej:</text:span></text:p>
          <text:list>
            <text:list-item>
              <text:p text:style-name="P12"><text:span text:style-name="T8">miejsce wypadku pozostaje nienaruszone,</text:span></text:p>
            </text:list-item>
            <text:list-item>
              <text:p text:style-name="P12"><text:span text:style-name="T8">uczniowie są wyprowadzani,</text:span></text:p>
            </text:list-item>
            <text:list-item>
              <text:p text:style-name="P12"><text:span text:style-name="T8">dyrektor zabezpiecza miejsce do czasu oględzin przez zespół powypadkowy.</text:span></text:p>
            </text:list-item>
          </text:list>
        </text:list-item>
        <text:list-item>
          <text:p text:style-name="P12"><text:span text:style-name="T8">Dyrektor szkoły zawiadamia:</text:span></text:p>
          <text:list>
            <text:list-item>
              <text:p text:style-name="P12"><text:span text:style-name="T8">rodziców,</text:span></text:p>
            </text:list-item>
            <text:list-item>
              <text:p text:style-name="P12"><text:span text:style-name="T8">pracownika BHP,</text:span></text:p>
            </text:list-item>
            <text:list-item>
              <text:p text:style-name="P12"><text:span text:style-name="T8">społecznego inspektora pracy,</text:span></text:p>
            </text:list-item>
            <text:list-item>
              <text:p text:style-name="P12"><text:span text:style-name="T8">organ prowadzący szkołę.</text:span></text:p>
            </text:list-item>
          </text:list>
        </text:list-item>
        <text:list-item>
          <text:p text:style-name="P12"><text:soft-page-break/><text:span text:style-name="T8">W przypadku wypadku śmiertelnego, ciężkiego lub zbiorowego:</text:span></text:p>
          <text:list>
            <text:list-item>
              <text:p text:style-name="P12"><text:span text:style-name="T8">dyrektor zawiadamia niezwłocznie prokuraturę, policję, kuratora oświaty.</text:span></text:p>
            </text:list-item>
          </text:list>
        </text:list-item>
        <text:list-item>
          <text:p text:style-name="P12"><text:span text:style-name="T8">W przypadku zatrucia:</text:span></text:p>
          <text:list>
            <text:list-item>
              <text:p text:style-name="P12"><text:span text:style-name="T8">dyrektor zawiadamia Państwowego Inspektora Sanitarnego.</text:span></text:p>
            </text:list-item>
          </text:list>
        </text:list-item>
        <text:list-item>
          <text:p text:style-name="P12"><text:span text:style-name="T8">Jeżeli zdarzenie ma miejsce poza godzinami pracy dyrektora:</text:span></text:p>
          <text:list>
            <text:list-item>
              <text:p text:style-name="P12"><text:span text:style-name="T8">nauczyciel samodzielnie podejmuje działania, zawiadamia dyrektora i rodziców, w razie potrzeby wzywa pogotowie.</text:span></text:p>
            </text:list-item>
          </text:list>
        </text:list-item>
        <text:list-item>
          <text:p text:style-name="P12"><text:span text:style-name="T8">Wypadek podczas wycieczki/imprezy:</text:span></text:p>
          <text:list>
            <text:list-item>
              <text:p text:style-name="P12"><text:span text:style-name="T8">odpowiedzialność ponosi opiekun grupy/kierownik wycieczki – podejmuje decyzje i działania.</text:span></text:p>
            </text:list-item>
          </text:list>
        </text:list-item>
      </text:list>
      <text:p text:style-name="P11"/>
      <text:p text:style-name="Standard"><text:span text:style-name="T7">VIII. Procedura udzielania uczniom pierwszej pomocy przedlekarskiej</text:span></text:p>
      <text:list xml:id="list8275676394008322840" text:style-name="WWNum8">
        <text:list-item>
          <text:p text:style-name="P13"><text:span text:style-name="T8">Pomocy przedlekarskiej udziela przede wszystkim pielęgniarka szkolna.</text:span></text:p>
        </text:list-item>
        <text:list-item>
          <text:p text:style-name="P13"><text:span text:style-name="T8">W przypadku jej nieobecności:</text:span></text:p>
          <text:list>
            <text:list-item>
              <text:p text:style-name="P13"><text:span text:style-name="T8">pomoc udzielana jest przez nauczycieli przeszkolonych w udzielaniu pierwszej pomocy (nauczyciele EDB, WF, wychowawcy, inni pracownicy szkoły).</text:span></text:p>
            </text:list-item>
          </text:list>
        </text:list-item>
        <text:list-item>
          <text:p text:style-name="P13"><text:span text:style-name="T8">Osoby nieposiadające kwalifikacji medycznych mogą:</text:span></text:p>
          <text:list>
            <text:list-item>
              <text:p text:style-name="P13"><text:span text:style-name="T8">założyć opatrunek, ułożyć ucznia w pozycji bezpiecznej,</text:span></text:p>
            </text:list-item>
            <text:list-item>
              <text:p text:style-name="P13"><text:span text:style-name="T8">wykonać sztuczne oddychanie, masaż serca, zabezpieczyć ucznia przed zagrożeniem życia.</text:span></text:p>
            </text:list-item>
          </text:list>
        </text:list-item>
        <text:list-item>
          <text:p text:style-name="P13"><text:span text:style-name="T8">Nie wolno podawać doustnych środków farmakologicznych bez konsultacji z rodzicem lub lekarzem.</text:span></text:p>
        </text:list-item>
        <text:list-item>
          <text:p text:style-name="P13"><text:span text:style-name="T8">Nauczyciel udzielający pomocy podczas zajęć musi zapewnić opiekę pozostałym uczniom.</text:span></text:p>
        </text:list-item>
        <text:list-item>
          <text:p text:style-name="P13"><text:span text:style-name="T8">Uczniowie nie mogą być pozostawieni bez opieki.</text:span></text:p>
        </text:list-item>
        <text:list-item>
          <text:p text:style-name="P13"><text:span text:style-name="T8">W przypadku nieskuteczności pomocy:</text:span></text:p>
          <text:list>
            <text:list-item>
              <text:p text:style-name="P13"><text:span text:style-name="T8">należy niezwłocznie poinformować dyrektora,</text:span></text:p>
            </text:list-item>
            <text:list-item>
              <text:p text:style-name="P13"><text:span text:style-name="T8">dyrektor powiadamia rodziców i pogotowie, jeśli to konieczne.</text:span></text:p>
            </text:list-item>
          </text:list>
        </text:list-item>
        <text:list-item>
          <text:p text:style-name="P13"><text:span text:style-name="T8">Po przybyciu rodziców lub lekarza – szkoła przekazuje im ucznia i udziela niezbędnej pomocy.</text:span></text:p>
        </text:list-item>
      </text:list>
      <text:p text:style-name="P11"/>
      <text:p text:style-name="Standard"><text:soft-page-break/><text:span text:style-name="T7">IX. Procedura w przypadku oddalenia się ucznia od grupy podczas wycieczki lub imprezy szkolnej</text:span></text:p>
      <text:list xml:id="list2334261529577439123" text:style-name="WWNum9">
        <text:list-item>
          <text:p text:style-name="P14"><text:span text:style-name="T7">Natychmiastowe działania opiekuna/kierownika:</text:span></text:p>
          <text:list>
            <text:list-item>
              <text:p text:style-name="P14"><text:span text:style-name="T8">ustala okoliczności oddalenia się ucznia,</text:span></text:p>
            </text:list-item>
            <text:list-item>
              <text:p text:style-name="P14"><text:span text:style-name="T8">rozpoczyna poszukiwania.</text:span></text:p>
            </text:list-item>
          </text:list>
        </text:list-item>
        <text:list-item>
          <text:p text:style-name="P14"><text:span text:style-name="T7">Podział działań:</text:span></text:p>
          <text:list>
            <text:list-item>
              <text:p text:style-name="P14"><text:span text:style-name="T7">Poza miejscem zamieszkania:</text:span><text:span text:style-name="T8"> kierownik wycieczki szuka ucznia, reszta grupy zostaje w ustalonym miejscu.</text:span></text:p>
            </text:list-item>
            <text:list-item>
              <text:p text:style-name="P14"><text:span text:style-name="T7">W miejscu zamieszkania:</text:span><text:span text:style-name="T8"> opiekun informuje dyrektora, który deleguje osobę do opieki nad grupą, opiekun prowadzi poszukiwania.</text:span></text:p>
            </text:list-item>
          </text:list>
        </text:list-item>
        <text:list-item>
          <text:p text:style-name="P14"><text:span text:style-name="T7">Po odnalezieniu ucznia:</text:span></text:p>
          <text:list>
            <text:list-item>
              <text:p text:style-name="P14"><text:span text:style-name="T8">wyjaśnienie okoliczności,</text:span></text:p>
            </text:list-item>
            <text:list-item>
              <text:p text:style-name="P14"><text:span text:style-name="T8">pouczenie, przypomnienie regulaminu,</text:span></text:p>
            </text:list-item>
            <text:list-item>
              <text:p text:style-name="P14"><text:span text:style-name="T8">jeśli oddalenie było świadome – poinformowanie o konsekwencjach i rozpoczęcie działań dyscyplinarnych,</text:span></text:p>
            </text:list-item>
            <text:list-item>
              <text:p text:style-name="P14"><text:span text:style-name="T8">poinformowanie rodziców.</text:span></text:p>
            </text:list-item>
          </text:list>
        </text:list-item>
        <text:list-item>
          <text:p text:style-name="P14"><text:span text:style-name="T7">W przypadku braku efektów poszukiwań:</text:span></text:p>
          <text:list>
            <text:list-item>
              <text:p text:style-name="P14"><text:span text:style-name="T8">opiekun/kierownik informuje policję, dyrektora szkoły i rodziców ucznia.</text:span></text:p>
            </text:list-item>
          </text:list>
        </text:list-item>
      </text:list>
      <text:p text:style-name="P11"/>
      <text:p text:style-name="Standard"><text:span text:style-name="T7">X. Procedura w przypadku palenia papierosów (w tym e-papierosów) przez ucznia</text:span></text:p>
      <text:list xml:id="list1140589398167336080" text:style-name="WWNum10">
        <text:list-item>
          <text:p text:style-name="P15"><text:span text:style-name="T8">Pracownik szkoły, który zauważy palącego ucznia:</text:span></text:p>
          <text:list>
            <text:list-item>
              <text:p text:style-name="P15"><text:span text:style-name="T8">nakazuje natychmiastowe zaprzestanie palenia,</text:span></text:p>
            </text:list-item>
            <text:list-item>
              <text:p text:style-name="P15"><text:span text:style-name="T8">informuje wychowawcę lub pedagoga.</text:span></text:p>
            </text:list-item>
          </text:list>
        </text:list-item>
        <text:list-item>
          <text:p text:style-name="P15"><text:span text:style-name="T8">Wychowawca (we współpracy z pedagogiem):</text:span></text:p>
          <text:list>
            <text:list-item>
              <text:p text:style-name="P15"><text:span text:style-name="T8">zwołuje komisję dyscyplinarną,</text:span></text:p>
            </text:list-item>
            <text:list-item>
              <text:p text:style-name="P15"><text:span text:style-name="T8">wzywa rodziców ucznia,</text:span></text:p>
            </text:list-item>
            <text:list-item>
              <text:p text:style-name="P15"><text:span text:style-name="T8">przeprowadza rozmowę (z udziałem pedagoga i dyrektora/wicedyrektora),</text:span></text:p>
            </text:list-item>
            <text:list-item>
              <text:p text:style-name="P15"><text:span text:style-name="T8">sporządza kontrakt (z możliwością skreślenia z listy uczniów przy powtórzeniu czynu).</text:span></text:p>
            </text:list-item>
          </text:list>
        </text:list-item>
        <text:list-item>
          <text:p text:style-name="P15"><text:span text:style-name="T8">Wychowawca:</text:span></text:p>
          <text:list>
            <text:list-item>
              <text:p text:style-name="P15"><text:span text:style-name="T8">odnotowuje fakt i zobowiązania w dzienniku elektronicznym (panel uwagi).</text:span></text:p>
            </text:list-item>
          </text:list>
        </text:list-item>
        <text:list-item>
          <text:p text:style-name="P15"><text:soft-page-break/><text:span text:style-name="T8">Pedagog:</text:span></text:p>
          <text:list>
            <text:list-item>
              <text:p text:style-name="P15"><text:span text:style-name="T8">przeprowadza rozmowę profilaktyczną z uczniem i rodzicami,</text:span></text:p>
            </text:list-item>
            <text:list-item>
              <text:p text:style-name="P15"><text:span text:style-name="T8">może zasugerować wizytę u specjalisty.</text:span></text:p>
            </text:list-item>
          </text:list>
        </text:list-item>
      </text:list>
      <text:p text:style-name="P11"/>
      <text:p text:style-name="Standard"><text:span text:style-name="T7">XI. Procedura w przypadku, gdy uczeń znajduje się pod wpływem alkoholu lub środków psychoaktywnych</text:span></text:p>
      <text:list xml:id="list4400348297766879987" text:style-name="WWNum11">
        <text:list-item>
          <text:p text:style-name="P16"><text:span text:style-name="T8">Nauczyciel zawiadamia wychowawcę, pedagoga lub dyrektora.</text:span></text:p>
        </text:list-item>
        <text:list-item>
          <text:p text:style-name="P16"><text:span text:style-name="T8">Uczeń zostaje odizolowany od grupy, ale pozostaje pod opieką pracownika szkoły.</text:span></text:p>
        </text:list-item>
        <text:list-item>
          <text:p text:style-name="P16"><text:span text:style-name="T8">Wychowawca informuje dyrektora, który kontaktuje się z rodzicami – uczeń musi zostać odebrany ze szkoły.</text:span></text:p>
        </text:list-item>
        <text:list-item>
          <text:p text:style-name="P16"><text:span text:style-name="T8">W przypadku zagrożenia zdrowia:</text:span></text:p>
          <text:list>
            <text:list-item>
              <text:p text:style-name="P16"><text:span text:style-name="T8">dyrektor wzywa pielęgniarkę,</text:span></text:p>
            </text:list-item>
            <text:list-item>
              <text:p text:style-name="P16"><text:span text:style-name="T8">ta może podjąć decyzję o wezwaniu lekarza.</text:span></text:p>
            </text:list-item>
          </text:list>
        </text:list-item>
        <text:list-item>
          <text:p text:style-name="P16"><text:span text:style-name="T8">Jeśli rodzice odmawiają współpracy lub nie ma z nimi kontaktu:</text:span></text:p>
          <text:list>
            <text:list-item>
              <text:p text:style-name="P16"><text:span text:style-name="T8">dyrektor wzywa policję .</text:span></text:p>
            </text:list-item>
          </text:list>
        </text:list-item>
        <text:list-item>
          <text:p text:style-name="P16"><text:span text:style-name="T8">Po incydencie:</text:span></text:p>
          <text:list>
            <text:list-item>
              <text:p text:style-name="P16"><text:span text:style-name="T8">nauczyciel lub wychowawca uruchamia procedurę dyscyplinującą zgodnie ze statutem szkoły.</text:span></text:p>
            </text:list-item>
          </text:list>
        </text:list-item>
      </text:list>
      <text:p text:style-name="P11"/>
      <text:p text:style-name="P26"><text:span text:style-name="T6">XII. Informacja, że uczeń niepełnoletni spożywa alkohol lub inne środki w celu wprowadzenia się w stan odurzenia, uprawia nierząd, bądź przejawia inne zachowania świadczące o demoralizacji</text:span><text:span text:style-name="T4"><text:line-break/></text:span><text:span text:style-name="T9">Demoralizacja:</text:span><text:span text:style-name="T4"> naruszanie zasad współżycia społecznego, popełnienie czynu zabronionego, systematyczne uchylanie się od obowiązku szkolnego lub nauki, włóczęgostwo, udział w działalności grup przestępczych (art. 4 §1 ustawy o postępowaniu w sprawach nieletnich).</text:span></text:p>
      <text:list xml:id="list5472470293263497176" text:style-name="WWNum12">
        <text:list-item>
          <text:p text:style-name="P34"><text:span text:style-name="T4">Nauczyciel przekazuje uzyskaną informację wychowawcy klasy.</text:span></text:p>
        </text:list-item>
        <text:list-item>
          <text:p text:style-name="P34"><text:span text:style-name="T4">Wychowawca informuje o fakcie pedagoga i dyrektora szkoły.</text:span></text:p>
        </text:list-item>
        <text:list-item>
          <text:p text:style-name="P34"><text:span text:style-name="T4">Wychowawca wzywa do szkoły rodziców ucznia i przekazuje im uzyskaną informację. Przeprowadza rozmowę z rodzicami oraz uczniem, w ich obecności. W przypadku potwierdzenia informacji zobowiązuje ucznia do zaprzestania negatywnego postępowania, a rodziców do szczególnego nadzoru nad dzieckiem. W toku interwencji profilaktycznej może zaproponować rodzicom skierowanie dziecka do specjalistycznej placówki i udział w programie terapeutycznym.</text:span></text:p>
        </text:list-item>
        <text:list-item>
          <text:p text:style-name="P34"><text:span text:style-name="T4">Jeżeli rodzice odmawiają współpracy lub nie stawiają się w szkole, a nadal napływają wiarygodne informacje o przejawach demoralizacji ich dziecka, dyrektor szkoły pisemnie powiadamia sąd rodzinny lub policję (specjalistę ds. nieletnich).</text:span></text:p>
        </text:list-item>
        <text:list-item>
          <text:p text:style-name="P34"><text:soft-page-break/><text:span text:style-name="T4">W sytuacji, gdy szkoła wyczerpie dostępne środki oddziaływań wychowawczych (rozmowy z rodzicami, ostrzeżenia ucznia, spotkania z pedagogiem, psychologiem itp.), a ich zastosowanie nie przyniesie oczekiwanych rezultatów, dyrektor powiadamia sąd rodzinny lub policję. Dalszy tok postępowania należy do kompetencji tych instytucji.</text:span></text:p>
        </text:list-item>
        <text:list-item>
          <text:p text:style-name="P34"><text:span text:style-name="T4">W przypadku uzyskania informacji o popełnieniu przez ucznia, który ukończył 17 lat, przestępstwa ściganego z urzędu lub udziału w działalności grup przestępczych, zgodnie z art. 304 § 2 Kodeksu postępowania karnego, dyrektor szkoły jako przedstawiciel instytucji jest obowiązany niezwłocznie zawiadomić prokuratora lub policję.</text:span></text:p>
        </text:list-item>
      </text:list>
      <text:p text:style-name="P17"/>
      <text:p text:style-name="P26"><text:span text:style-name="T6">XIII. Nauczyciel podejrzewa, że na terenie szkoły znajduje się uczeń będący pod wpływem alkoholu lub środków psychoaktywnych</text:span></text:p>
      <text:list xml:id="list9194241573473729035" text:style-name="WWNum13">
        <text:list-item>
          <text:p text:style-name="P35"><text:span text:style-name="T4">Nauczyciel powiadamia o swoich przypuszczeniach wychowawcę klasy.</text:span></text:p>
        </text:list-item>
        <text:list-item>
          <text:p text:style-name="P35"><text:span text:style-name="T4">Nauczyciel odizolowuje ucznia od reszty klasy, ale ze względów bezpieczeństwa nie pozostawia go samego; stwarza warunki, w których nie będzie zagrożone jego życie ani zdrowie; korzysta z pomocy pielęgniarki szkolnej.</text:span></text:p>
        </text:list-item>
        <text:list-item>
          <text:p text:style-name="P35"><text:span text:style-name="T4">Jeśli wymaga tego sytuacja, nauczyciel wzywa lekarza w celu stwierdzenia stanu trzeźwości lub odurzenia, ewentualnie udzielenia pomocy medycznej.</text:span></text:p>
        </text:list-item>
        <text:list-item>
          <text:p text:style-name="P35"><text:span text:style-name="T4">Nauczyciel zawiadamia o tym fakcie dyrektora szkoły oraz rodziców, zobowiązując ich do niezwłocznego odebrania ucznia ze szkoły. W przypadku odmowy odebrania dziecka lub braku kontaktu telefonicznego z rodzicami, decyzję o pozostaniu ucznia w szkole, przewiezieniu do placówki służby zdrowia lub przekazaniu do dyspozycji funkcjonariuszy policji podejmuje lekarz, po ustaleniu aktualnego stanu zdrowia ucznia, w porozumieniu z dyrektorem szkoły.</text:span></text:p>
        </text:list-item>
        <text:list-item>
          <text:p text:style-name="P35"><text:span text:style-name="T4">Dyrektor szkoły zawiadamia najbliższą jednostkę policji, gdy rodzice ucznia będącego pod wpływem alkoholu lub środków psychoaktywnych odmawiają przyjścia do szkoły, a uczeń jest agresywny, swoim zachowaniem powoduje zgorszenie lub zagraża życiu albo zdrowiu innych osób. W przypadku stwierdzenia stanu nietrzeźwości policja może przewieźć ucznia do izby wytrzeźwień lub policyjnego pomieszczenia dla osób zatrzymanych na czas niezbędny do wytrzeźwienia (maksymalnie do 24 godzin). O umieszczeniu niepełnoletniego ucznia w pomieszczeniu policji powiadamia się rodziców oraz sąd rodzinny.</text:span></text:p>
        </text:list-item>
        <text:list-item>
          <text:p text:style-name="P35"><text:span text:style-name="T4">Jeśli powtarzają się przypadki, że uczeń (przed ukończeniem 18 lat) znajduje się pod wpływem alkoholu lub środków psychoaktywnych na terenie szkoły, dyrektor ma obowiązek powiadomić policję (specjalistę ds. nieletnich) lub sąd rodzinny. Dalsze postępowanie leży w kompetencji tych instytucji.</text:span></text:p>
        </text:list-item>
      </text:list>
      <text:p text:style-name="P17"/>
      <text:p text:style-name="P26"><text:span text:style-name="T6">XIV. Nauczyciel (inny pracownik szkoły) znajduje na terenie szkoły substancję przypominającą wyglądem narkotyk</text:span></text:p>
      <text:list xml:id="list1986105781752907558" text:style-name="WWNum14">
        <text:list-item>
          <text:p text:style-name="P36"><text:span text:style-name="T4">Nauczyciel, zachowując środki ostrożności, zabezpiecza substancję przed dostępem osób niepowołanych oraz ewentualnym zniszczeniem do czasu przyjazdu policji; o ile </text:span><text:soft-page-break/><text:span text:style-name="T4">to możliwe w zakresie działań pedagogicznych, próbuje ustalić, do kogo substancja należy.</text:span></text:p>
        </text:list-item>
        <text:list-item>
          <text:p text:style-name="P36"><text:span text:style-name="T4">Powiadamia o zdarzeniu dyrektora szkoły, który wzywa policję.</text:span></text:p>
        </text:list-item>
        <text:list-item>
          <text:p text:style-name="P36"><text:span text:style-name="T4">Po przyjeździe policji niezwłocznie przekazuje zabezpieczoną substancję oraz informacje dotyczące szczegółów zdarzenia.</text:span></text:p>
        </text:list-item>
        <text:list-item>
          <text:p text:style-name="P36"><text:span text:style-name="T4">Nauczyciel – świadek sporządza notatkę służbową z wydarzenia.</text:span></text:p>
        </text:list-item>
      </text:list>
      <text:p text:style-name="P17"/>
      <text:p text:style-name="P26"><text:span text:style-name="T6">XV. Nauczyciel podejrzewa, że uczeń posiada przy sobie substancję przypominającą narkotyk</text:span></text:p>
      <text:list xml:id="list7416270088629056747" text:style-name="WWNum15">
        <text:list-item>
          <text:p text:style-name="P37"><text:span text:style-name="T4">Nauczyciel, w obecności innej osoby (wychowawcy, pedagoga, dyrektora), ma prawo żądać, aby uczeń przekazał substancję, pokazał zawartość torby szkolnej, kieszeni w odzieży oraz innych przedmiotów budzących podejrzenie.<text:line-break/></text:span><text:span text:style-name="T6">UWAGA:</text:span><text:span text:style-name="T4"> Nauczyciel nie ma prawa samodzielnie przeszukiwać odzieży ani teczki ucznia – czynność ta jest zastrzeżona wyłącznie dla policji.</text:span></text:p>
        </text:list-item>
        <text:list-item>
          <text:p text:style-name="P37"><text:span text:style-name="T4">O swoich spostrzeżeniach powiadamia dyrektora szkoły oraz rodziców ucznia i wzywa ich do natychmiastowego stawienia się w miejscu zdarzenia lub wskazanym miejscu.</text:span></text:p>
        </text:list-item>
        <text:list-item>
          <text:p text:style-name="P37"><text:span text:style-name="T4">Jeśli uczeń odmawia przekazania substancji i pokazania zawartości, należy wezwać policję, która przeprowadza przeszukanie odzieży i przedmiotów ucznia, zabezpiecza substancję i zleca jej ekspertyzę.</text:span></text:p>
        </text:list-item>
        <text:list-item>
          <text:p text:style-name="P37"><text:span text:style-name="T4">Jeśli uczeń dobrowolnie wyda substancję, nauczyciel, po jej zabezpieczeniu, zobowiązany jest niezwłocznie przekazać ją jednostce policji. Przedtem próbuje ustalić sposób i źródło nabycia substancji przez ucznia. Całe zdarzenie dokumentuje, sporządzając dokładną notatkę z ustaleń i spostrzeżeń.</text:span></text:p>
        </text:list-item>
      </text:list>
      <text:p text:style-name="P26"><text:span text:style-name="T6">UWAGA:</text:span><text:span text:style-name="T4"><text:line-break/>Zgodnie z ustawą o przeciwdziałaniu narkomanii w Polsce karalne jest:</text:span></text:p>
      <text:list xml:id="list2811611985204729331" text:style-name="WWNum16">
        <text:list-item>
          <text:p text:style-name="P38"><text:span text:style-name="T4">posiadanie jakiejkolwiek ilości środków odurzających lub substancji psychotropowych;</text:span></text:p>
        </text:list-item>
        <text:list-item>
          <text:p text:style-name="P38"><text:span text:style-name="T4">wprowadzanie do obrotu środków odurzających;</text:span></text:p>
        </text:list-item>
        <text:list-item>
          <text:p text:style-name="P38"><text:span text:style-name="T4">udzielanie innym osobom, ułatwianie lub umożliwianie ich użycia oraz nakłanianie do użycia;</text:span></text:p>
        </text:list-item>
        <text:list-item>
          <text:p text:style-name="P38"><text:span text:style-name="T4">wytwarzanie i przetwarzanie środków odurzających.</text:span></text:p>
        </text:list-item>
      </text:list>
      <text:p text:style-name="P26"><text:span text:style-name="T4">Każde z tych zachowań jest czynem karalnym w rozumieniu ustawy o postępowaniu w sprawach nieletnich, jeśli sprawcą jest uczeń, który ukończył 13 lat, a nie ukończył 17 lat. Po ukończeniu 17 lat stosuje się przepisy Kodeksu postępowania karnego. Jeśli przestępstwo ma miejsce na terenie szkoły, należy wezwać policję.</text:span></text:p>
      <text:p text:style-name="P26"><text:span text:style-name="T6">UWAGA:</text:span><text:span text:style-name="T4"><text:line-break/>W każdym przypadku popełnienia czynu karalnego przez ucznia poniżej 17 roku życia należy zawiadomić policję lub sąd rodzinny, a w przypadku ucznia, który ukończył 17 lat – prokuratora lub policję (art. 4 Ustawy o postępowaniu w sprawach nieletnich oraz art. 304 Kodeksu postępowania karnego).</text:span></text:p>
      <text:p text:style-name="P17"/>
      <text:p text:style-name="P64"/>
      <text:p text:style-name="P26"><text:soft-page-break/><text:span text:style-name="T6">XVI. Akty przemocy i agresji w szkole</text:span><text:span text:style-name="T4"><text:line-break/></text:span><text:span text:style-name="T9">Zdarzenia i zachowania agresywne:</text:span></text:p>
      <text:list xml:id="list3623027041984904866" text:style-name="WWNum17">
        <text:list-item>
          <text:p text:style-name="P39"><text:span text:style-name="T4">groźby i zastraszanie;</text:span></text:p>
        </text:list-item>
        <text:list-item>
          <text:p text:style-name="P39"><text:span text:style-name="T4">naruszenie godności osobistej (ubliżanie, wyśmiewanie, rozpowszechnianie kłamstw słownie lub w internecie, obraźliwe napisy, ośmieszanie, obmawianie, manipulacja związkami przyjaźni);</text:span></text:p>
        </text:list-item>
        <text:list-item>
          <text:p text:style-name="P39"><text:span text:style-name="T4">naruszenie nietykalności cielesnej poprzez uderzenie, kopnięcie, popychanie, przewrócenie itp.;</text:span></text:p>
        </text:list-item>
        <text:list-item>
          <text:p text:style-name="P39"><text:span text:style-name="T4">rozboje i wyłudzenia.</text:span></text:p>
        </text:list-item>
      </text:list>
      <text:list xml:id="list6566809145235430427" text:style-name="WWNum18">
        <text:list-item>
          <text:p text:style-name="P40"><text:span text:style-name="T6">Postępowanie, gdy stronami zdarzenia są uczniowie:</text:span><text:span text:style-name="T4"><text:line-break/>a) Nauczyciel stara się przerwać incydent, w razie potrzeby wzywa pomoc;<text:line-break/>b) Udziela pomocy poszkodowanym, powiadamia pielęgniarkę szkolną, która w razie potrzeby wzywa pogotowie;<text:line-break/>c) Izoluje sprawcę czynu, pozostawiając go pod opieką pedagoga szkolnego lub innego nauczyciela;<text:line-break/>d) Powiadamia dyrektora szkoły i sporządza notatkę służbową;<text:line-break/>e) Dyrektor powiadamia rodziców uczniów biorących udział w zdarzeniu;<text:line-break/>f) W przypadku odmowy współpracy rodziców lub braku kontaktu dyrektor powiadamia policję;<text:line-break/>g) Dyrektor ustala okoliczności i świadków zdarzenia oraz zabezpiecza dowody w celu przekazania policji.</text:span></text:p>
        </text:list-item>
        <text:list-item>
          <text:p text:style-name="P40"><text:span text:style-name="T6">Postępowanie, gdy stronami zdarzenia są nauczyciel i uczeń:</text:span><text:span text:style-name="T4"><text:line-break/>a) Nauczyciel powiadamia pedagoga szkoły i pozostawia ucznia (sprawcę czynu) pod jego opieką; niezwłocznie informuje dyrektora szkoły, który zawiadamia rodziców ucznia;<text:line-break/>b) W przypadku odmowy współpracy lub braku kontaktu dyrektor powiadamia policję;<text:line-break/>c) Dyrektor ustala okoliczności i świadków zdarzenia, zabezpiecza dowody w celu przekazania policji;<text:line-break/>d) Gdy uczeń ukończył 17 lat, wzywana jest policja, a dalsze postępowanie prowadzi policja.</text:span></text:p>
        </text:list-item>
        <text:list-item>
          <text:p text:style-name="P40"><text:span text:style-name="T6">Postępowanie, gdy stronami zdarzenia są nauczyciel i rodzic:</text:span><text:span text:style-name="T4"><text:line-break/>a) Nauczyciel przerywa stan zagrożenia;<text:line-break/>b) Prosi o obecność innego nauczyciela jako świadka;<text:line-break/>c) Powiadamia dyrektora szkoły;<text:line-break/>d) Dyrektor ustala okoliczności i świadków zdarzenia, powiadamia policję, jeśli zdarzenie ma charakter drastyczny (czynna napaść).</text:span></text:p>
        </text:list-item>
      </text:list>
      <text:p text:style-name="P26"><text:span text:style-name="T6">UWAGA!</text:span><text:span text:style-name="T4"> Nauczyciel ma prawo do obrony koniecznej.</text:span></text:p>
      <text:list xml:id="list1190026393855967944" text:style-name="WWNum19">
        <text:list-item>
          <text:p text:style-name="P41"><text:span text:style-name="T6">Agresywne zachowanie pracownika szkoły wobec ucznia:</text:span><text:span text:style-name="T4"><text:line-break/>a) Po uzyskaniu informacji od ucznia, rodzica lub pracownika szkoły dyrektor przeprowadza niezwłoczne postępowanie wyjaśniające;<text:line-break/>b) Podejmuje przewidziane prawem działania wobec pracownika i informuje o nich rodziców ucznia;<text:line-break/>c) Sporządza notatkę potwierdzoną podpisem rodziców i dołącza ją do dokumentacji.</text:span></text:p>
        </text:list-item>
        <text:list-item>
          <text:p text:style-name="P41"><text:soft-page-break/><text:span text:style-name="T6">Agresywne zachowanie rodziców lub innych osób dorosłych na terenie szkoły wobec uczniów:</text:span><text:span text:style-name="T4"><text:line-break/>a) Nauczyciel lub pracownik szkoły podejmuje próbę przerwania zachowania agresywnego i wstępnego rozpoznania okoliczności zdarzenia;<text:line-break/>b) Powiadamia dyrektora szkoły;<text:line-break/>c) Jeśli osoba dorosła nie zaprzestaje agresji, dyrektor zawiadamia policję;<text:line-break/>d) W sytuacjach wyjątkowych (zagrożenia życia, braku dyrektora/wicedyrektora) nauczyciel lub pracownik szkoły niezwłocznie powiadamia policję.</text:span></text:p>
        </text:list-item>
      </text:list>
      <text:p text:style-name="P26"><text:span text:style-name="T6">XVII. Postępowanie wobec ofiar przemocy fizycznej i psychicznej w rodzinie</text:span></text:p>
      <text:p text:style-name="P26"><text:span text:style-name="T4">a) Nauczyciel, który podejrzewa, że uczeń jest ofiarą przemocy domowej, informuje o tym fakcie wychowawcę, a ten – pedagoga szkolnego.<text:line-break/>b) Wychowawca, w porozumieniu z pedagogiem i w zależności od sytuacji, przeprowadza rozmowę z uczniem, prosi pielęgniarkę szkolną o pomoc w dokonaniu wywiadu lub podejmuje inne przewidziane prawem czynności zmierzające do rozpoznania sprawy.<text:line-break/>c) Pedagog, w porozumieniu z dyrektorem szkoły, przeprowadza rozmowę z rodzicami ucznia. Informuje ich o podejrzeniu stosowania przemocy wobec ucznia i niedostatecznej nad nim opieki oraz o konsekwencjach takiego postępowania, wskazując jednocześnie formy pomocy.<text:line-break/>d) Pedagog sporządza notatkę z przeprowadzonej rozmowy, którą podpisują również rodzice ucznia.<text:line-break/>e) Jeżeli podejrzenia potwierdzają się lub istnieje uzasadniona obawa, że uczeń jest ofiarą przemocy, pedagog sporządza notatkę służbową oraz informuje policję i sąd rodzinny. W przypadku rodziny objętej dozorem, niezwłocznie informuje kuratora.<text:line-break/>f) W uzasadnionych przypadkach pedagog lub psycholog uruchamia w szkole procedurę założenia Niebieskiej Karty.</text:span></text:p>
      <text:p text:style-name="P17"/>
      <text:p text:style-name="P26"><text:span text:style-name="T6">XVIII. Cyberprzemoc – przemoc z użyciem technologii informacyjnych i komunikacyjnych</text:span></text:p>
      <text:list xml:id="list6763159087258093917" text:style-name="WWNum20">
        <text:list-item>
          <text:p text:style-name="P42"><text:span text:style-name="T4">Sytuacje cyberprzemocy:<text:line-break/>a) Przemoc werbalna w sieci: wulgarne wyzywanie, poniżanie, nękanie, ośmieszanie, straszenie, szantaż.<text:line-break/>b) Rejestrowanie filmów i zdjęć wbrew woli.<text:line-break/>c) Publikowanie i rozsyłanie w sieci filmów, zdjęć i informacji ośmieszających, kompromitujących.<text:line-break/>d) Podszywanie się w sieci pod kogoś wbrew jego woli i działanie na jego niekorzyść.</text:span></text:p>
        </text:list-item>
        <text:list-item>
          <text:p text:style-name="P42"><text:span text:style-name="T4">Ujawnienie przypadku cyberprzemocy:<text:line-break/>Osobą zgłaszającą fakt może być poszkodowany uczeń, jego rodzic, inni uczniowie, świadkowie zdarzenia lub nauczyciele.<text:line-break/>Niezależnie od tego, kto zgłasza przypadek, procedura interwencyjna powinna obejmować:<text:line-break/>a) udzielenie wsparcia ofierze przemocy;<text:line-break/>b) zabezpieczenie dowodów i ustalenie okoliczności zdarzenia;<text:line-break/>c) wyciągnięcie konsekwencji wobec sprawcy oraz pracę nad zmianą postawy ucznia.</text:span></text:p>
        </text:list-item>
        <text:list-item>
          <text:p text:style-name="P42"><text:span text:style-name="T4">Ustalenie okoliczności zdarzenia:<text:line-break/>a) Nauczyciel posiadający wiedzę o zajściu powiadamia wychowawcę klasy, który informuje dyrektora i pedagoga szkolnego;<text:line-break/>b) Dyrektor i pedagog szkolny, wspólnie z wychowawcą, dokonują analizy zdarzenia i </text:span><text:soft-page-break/><text:span text:style-name="T4">planują dalsze postępowanie;<text:line-break/>c) W procedurze interwencyjnej bierze udział nauczyciel informatyki, szczególnie na etapie zabezpieczenia dowodów i ustalenia tożsamości sprawcy;<text:line-break/>d) W przypadku złamania prawa (np. groźby karalne, propozycje seksualne, publikowanie nielegalnych treści) należy bezwzględnie skontaktować się z policją. Zgłoszenia dokonuje dyrektor szkoły.</text:span></text:p>
        </text:list-item>
        <text:list-item>
          <text:p text:style-name="P42"><text:span text:style-name="T4">Procedura reagowania wobec sprawcy przemocy:<text:line-break/>a) Pedagog szkolny przeprowadza rozmowę z uczniem-sprawcą przemocy. Jeśli brała w niej udział większa grupa uczniów, należy rozmawiać z każdym osobno;<text:line-break/>b) Nie należy konfrontować sprawcy z ofiarą cyberprzemocy;<text:line-break/>c) Należy powiadomić rodziców sprawcy i omówić z nimi zachowanie ucznia;<text:line-break/>d) Jeżeli rodzice sprawcy odmawiają współpracy lub nie stawiają się w szkole, a uczeń nie zmienił dotychczasowego postępowania, dyrektor szkoły powiadamia sąd rodzinny, szczególnie jeśli istnieją inne przejawy demoralizacji ucznia.</text:span></text:p>
        </text:list-item>
        <text:list-item>
          <text:p text:style-name="P42"><text:span text:style-name="T4">Zastosowanie środków dyscyplinarnych wobec sprawcy przemocy – przy podejmowaniu decyzji należy uwzględnić:<text:line-break/>a) rozmiar i rangę szkody – czy materiał został upubliczniony w sposób umożliwiający dotarcie do niego wielu osób, co określa rozmiar upokorzenia ofiary;<text:line-break/>b) czas trwania prześladowania – czy było to długotrwałe działanie czy pojedynczy incydent;<text:line-break/>c) świadomość popełnionego czynu – czy działanie było zaplanowane, a sprawca zdawał sobie sprawę z wyrządzonej krzywdy;<text:line-break/>d) motywację sprawcy – należy sprawdzić, czy działanie nie było odwetem za uprzednio doznane prześladowanie;<text:line-break/>e) rodzaj rozpowszechnionego materiału.</text:span></text:p>
        </text:list-item>
        <text:list-item>
          <text:p text:style-name="P42"><text:span text:style-name="T4">Reagowanie wobec ofiar cyberprzemocy:<text:line-break/>a) udzielanie wsparcia psychicznego;<text:line-break/>b) udzielenie porad na wypadek kolejnych sytuacji cyberprzemocy;<text:line-break/>c) po zakończeniu interwencji należy sprawdzić, czy wobec ucznia nie są stosowane dalsze działania odwetowe ze strony sprawcy.</text:span></text:p>
        </text:list-item>
        <text:list-item>
          <text:p text:style-name="P42"><text:span text:style-name="T4">Działania wobec świadków zgłaszających zdarzenie:<text:line-break/>a) nie należy upubliczniać udziału świadków w sprawie;<text:line-break/>b) należy mieć na uwadze bezpieczeństwo świadków i nie narażać ich na odwet ze strony sprawcy;<text:line-break/>c) konfrontowanie świadka ze sprawcą jako metoda wyjaśnienia sprawy jest niedopuszczalne.</text:span></text:p>
        </text:list-item>
        <text:list-item>
          <text:p text:style-name="P42"><text:span text:style-name="T4">Sporządzanie dokumentacji z zajścia:<text:line-break/>a) Notatkę o zajściu sporządza pedagog szkolny na podstawie rozmów ze sprawcą, poszkodowanym, ich rodzicami oraz świadkami zdarzenia. Dokument powinien zawierać datę i miejsce rozmowy, personalia osób biorących udział oraz opis ustalonego przebiegu zdarzeń;<text:line-break/>b) Jeśli rozmowa przebiegała w obecności świadka (np. wychowawcy), powinien on podpisać notatkę po jej sporządzeniu;<text:line-break/>c) Jeżeli zabezpieczono dowody cyberprzemocy, należy je również dołączyć do dokumentacji.</text:span></text:p>
        </text:list-item>
      </text:list>
      <text:p text:style-name="P17"><text:soft-page-break/></text:p>
      <text:p text:style-name="P26"><text:span text:style-name="T6">XIX. Zasady korzystania z telefonów komórkowych i innych urządzeń multimedialnych na terenie szkoły</text:span></text:p>
      <text:list xml:id="list2805974497500994620" text:style-name="WWNum21">
        <text:list-item>
          <text:p text:style-name="P43"><text:span text:style-name="T4">Podczas zajęć edukacyjnych obowiązuje całkowity zakaz używania telefonów komórkowych (aparaty powinny być wyłączone lub wyciszone i schowane).</text:span></text:p>
        </text:list-item>
        <text:list-item>
          <text:p text:style-name="P43"><text:span text:style-name="T4">Uczeń może używać telefonu w czasie lekcji tylko w nagłych przypadkach, po wcześniejszym uzgodnieniu z nauczycielem, w sposób określony w statucie szkoły.</text:span></text:p>
        </text:list-item>
        <text:list-item>
          <text:p text:style-name="P43"><text:span text:style-name="T4">Nagrywanie dźwięku i obrazu za pomocą telefonu lub innego nośnika jest zabronione.</text:span></text:p>
        </text:list-item>
        <text:list-item>
          <text:p text:style-name="P43"><text:span text:style-name="T4">Uczeń zobowiązany jest do pilnowania swojego telefonu. Szkoła nie ponosi odpowiedzialności za zgubienie lub uszkodzenie aparatu podczas lekcji, innych zajęć oraz w czasie wyjścia poza teren szkoły.</text:span></text:p>
        </text:list-item>
        <text:list-item>
          <text:p text:style-name="P43"><text:span text:style-name="T4">Nie wolno nagrywać przebiegu lekcji oraz robić zdjęć w trakcie lekcji bez zgody nauczyciela. Dotyczy to nagrań zarówno z telefonu, jak i innych urządzeń multimedialnych.</text:span></text:p>
        </text:list-item>
        <text:list-item>
          <text:p text:style-name="P43"><text:span text:style-name="T4">Gdy uczeń odmawia zastosowania się do powyższych punktów i utrudnia prowadzenie lekcji, nauczyciel wpisuje stosowne uwagi do dziennika elektronicznego, a po zakończeniu lekcji kieruje ucznia do wychowawcy i pedagoga, którzy wspólnie podejmują przewidziane w statucie szkoły działania dyscyplinująco-wychowawcze.</text:span></text:p>
        </text:list-item>
      </text:list>
      <text:p text:style-name="P17"/>
      <text:p text:style-name="P26"><text:span text:style-name="T6">XX. Policja dokonuje zatrzymania nieletniego sprawcy czynu karalnego przebywającego na zajęciach w szkole</text:span></text:p>
      <text:list xml:id="list5436564446281363047" text:style-name="WWNum22">
        <text:list-item>
          <text:p text:style-name="P44"><text:span text:style-name="T4">Funkcjonariusz policji przedstawia dyrektorowi powód przybycia oraz okazuje legitymację służbową.</text:span></text:p>
        </text:list-item>
        <text:list-item>
          <text:p text:style-name="P44"><text:span text:style-name="T4">Dyrektor zapisuje dane osobowe i numer legitymacji służbowej policjanta celem sporządzenia własnej dokumentacji.</text:span></text:p>
        </text:list-item>
        <text:list-item>
          <text:p text:style-name="P44"><text:span text:style-name="T4">Policjant informuje dyrektora o zamiarze zatrzymania ucznia.</text:span></text:p>
        </text:list-item>
        <text:list-item>
          <text:p text:style-name="P44"><text:span text:style-name="T4">Pedagog szkolny lub nauczyciel sprowadza nieletniego do gabinetu dyrektora, gdzie policjant informuje go o przyczynach przybycia oraz czynnościach, jakie zostaną wykonane w związku ze sprawą (np. przesłuchanie, okazanie).</text:span></text:p>
        </text:list-item>
        <text:list-item>
          <text:p text:style-name="P44"><text:span text:style-name="T4">Policja informuje rodziców lub opiekunów prawnych nieletniego o wykonanych czynnościach i zobowiązuje ich do przybycia do szkoły, komendy lub komisariatu policji celem uczestniczenia w czynnościach.</text:span></text:p>
        </text:list-item>
        <text:list-item>
          <text:p text:style-name="P44"><text:span text:style-name="T4">Dyrektor szkoły telefonicznie informuje rodziców o podjętych działaniach względem ich dziecka przez policję. W przypadku braku kontaktu telefonicznego sporządza pisemną informację i przesyła ją do miejsca zamieszkania rodziców.</text:span></text:p>
        </text:list-item>
        <text:list-item>
          <text:p text:style-name="P44"><text:span text:style-name="T4">W przypadku niemożności uczestnictwa rodziców w przesłuchaniu nieletniego, dyrektor wyznacza wychowawcę, nauczyciela lub pedagoga szkolnego do uczestnictwa w czynnościach przeprowadzanych w szkole lub jednostce policji.</text:span></text:p>
        </text:list-item>
        <text:list-item>
          <text:p text:style-name="P44"><text:span text:style-name="T4">Po wykonaniu czynności policjant, za pisemnym potwierdzeniem odbioru, przekazuje nieletniego rodzicom. W przypadku, gdy czynności wykonywane są w obecności </text:span><text:soft-page-break/><text:span text:style-name="T4">pedagoga szkolnego, po ich zakończeniu policja odwozi ucznia do szkoły lub miejsca zamieszkania.</text:span></text:p>
        </text:list-item>
        <text:list-item>
          <text:p text:style-name="P44"><text:span text:style-name="T4">W przypadku zaistnienia przesłanek do zatrzymania nieletniego w Policyjnej Izbie Dziecka policjant informuje o tym rodziców i pedagoga szkolnego.</text:span></text:p>
        </text:list-item>
        <text:list-item>
          <text:p text:style-name="P44"><text:span text:style-name="T4">Przy realizacji czynności związanych z zatrzymaniem nieletniego – ucznia na terenie szkoły – należy zachować dyskrecję, nie nagłaśniając sprawy.</text:span></text:p>
        </text:list-item>
      </text:list>
      <text:p text:style-name="P17"/>
      <text:h text:style-name="P26" text:outline-level="3"><text:span text:style-name="T6">XXI. Postępowanie dyrektora, pedagoga szkolnego w przypadku uzyskania informacji o popełnieniu przestępstwa ściganego z urzędu na terenie placówki oświatowej</text:span></text:h>
      <text:p text:style-name="P26"><text:span text:style-name="T6">1. Podstawy prawne:</text:span><text:span text:style-name="T4"><text:line-break/>Ustawa z dnia 26 października 1982 r. o postępowaniu w sprawach nieletnich – Art. 4 §1, §2 oraz Art. 4a.</text:span></text:p>
      <text:list xml:id="list6720151732217100207" text:style-name="WWNum23">
        <text:list-item>
          <text:p text:style-name="P45"><text:span text:style-name="T4">§1 „Każdy, kto stwierdzi istnienie okoliczności świadczących o demoralizacji nieletniego, szczególnie naruszenie zasad współżycia społecznego, popełnienie czynu zabronionego, systematyczne uchylanie się od obowiązku szkolnego lub kształcenia zawodowego, używania alkoholu lub innych środków w celu wprowadzenia się w stan odurzenia, uprawianie nierządu, włóczęgostwo, udział w grupach przestępczych, ma społeczny obowiązek odpowiedniego przeciwdziałania temu, a przede wszystkim zawiadomienia o tym rodziców lub opiekuna nieletniego, szkoły, sądu rodzinnego, policji lub innego właściwego organu.”</text:span></text:p>
        </text:list-item>
        <text:list-item>
          <text:p text:style-name="P45"><text:span text:style-name="T4">§2 „Każdy, dowiedziawszy się o popełnieniu czynu karalnego przez nieletniego, ma społeczny obowiązek zawiadomić o tym sąd rodzinny lub policję.”</text:span></text:p>
        </text:list-item>
        <text:list-item>
          <text:p text:style-name="P45"><text:span text:style-name="T4">Art. 4a „Instytucje państwowe i organizacje społeczne, które w związku ze swoją działalnością dowiedziały się o popełnieniu przez nieletniego czynu karalnego ściganego z urzędu, są zobowiązane niezwłocznie zawiadomić o tym sąd rodzinny lub policję oraz przedsięwziąć czynności nie cierpiące zwłoki, aby nie dopuścić do zatarcia śladów i dowodów popełnienia czynu.”</text:span></text:p>
        </text:list-item>
      </text:list>
      <text:p text:style-name="P26"><text:span text:style-name="T6">2. Podstawowe czynności dla dyrektora szkoły lub pedagoga szkolnego:</text:span><text:span text:style-name="T4"><text:line-break/>a) Przyjąć do wiadomości informację o przestępstwie (wykroczeniu), zapewnić dyskrecję przekazującemu informację, wysłuchać go bez świadków, o ile to możliwe w pomieszczeniu zamkniętym. Odnotować personalia uczestników i świadków, godzinę zgłoszenia oraz niezwłocznie zawiadomić Policję.<text:line-break/>b) Zapewnić, w miarę potrzeby, niezbędną pomoc lekarską pokrzywdzonym.<text:line-break/>c) Bez zbędnej zwłoki sprawdzić w dostępny sposób wiarygodność informacji:</text:span></text:p>
      <text:list xml:id="list6063594097852779938" text:style-name="WWNum24">
        <text:list-item>
          <text:p text:style-name="P46"><text:span text:style-name="T4">jeżeli uczeń podaje świadków, w rozmowie z jak najmniejszą liczbą świadków uwiarygodnić informacje;</text:span></text:p>
        </text:list-item>
        <text:list-item>
          <text:p text:style-name="P46"><text:span text:style-name="T4">ustalić, czy zdarzenie zaistniało na terenie szkoły oraz czy miało miejsce w trakcie zajęć szkolnych;</text:span></text:p>
        </text:list-item>
        <text:list-item>
          <text:p text:style-name="P46"><text:span text:style-name="T4">w rozmowie z pokrzywdzonym ustalić liczbę sprawców i ich dane personalne; nie nagłaśniać zdarzenia.<text:line-break/>d) W przypadku braku wątpliwości co do faktu zdarzenia, o ile jest to konieczne i możliwe, podjąć działania mające na celu niedopuszczenie do opuszczenia terenu szkoły przez ofiarę oraz podejrzanego, do czasu przybycia Policji, z zachowaniem </text:span><text:soft-page-break/><text:span text:style-name="T4">poszanowania ich praw i godności. Nie należy stosować przymusu fizycznego, a jedynie autorytet szkoły. Sprawców – w miarę możliwości – umieścić w oddzielnych pomieszczeniach, ofiarę odizolować od sprawców. O fakcie zatrzymania należy powiadomić rodziców lub opiekunów prawnych.<text:line-break/>e) W przypadku odnalezienia rzeczy pochodzących z przestępstwa lub służących do jego popełnienia, zabezpieczyć je zgodnie z zasadami łańcucha dowodowego.</text:span></text:p>
        </text:list-item>
      </text:list>
      <text:p text:style-name="P26"><text:span text:style-name="T6">3. Zakazy:</text:span><text:span text:style-name="T4"><text:line-break/>a) Nie konfrontować samodzielnie uczestników zdarzenia ani nie dążyć do pojednania.<text:line-break/>b) Bezwzględnie nie przeszukiwać teczek, toreb, kieszeni osób uczestniczących w zdarzeniu.</text:span></text:p>
      <text:p text:style-name="P17"/>
      <text:list xml:id="list7889606933878939589" text:style-name="Outline">
        <text:list-item>
          <text:list>
            <text:list-item>
              <text:list>
                <text:list-item>
                  <text:h text:style-name="Heading_20_3" text:outline-level="3"><text:span text:style-name="T6">XXII. </text:span><text:span text:style-name="T10">Procedury postępowania w sytuacji próby samobójczej na terenie szkoły</text:span></text:h>
                </text:list-item>
              </text:list>
            </text:list-item>
          </text:list>
        </text:list-item>
      </text:list>
      <text:list xml:id="list3304954144398400736" text:style-name="WWNum35">
        <text:list-item>
          <text:p text:style-name="P47"><text:span text:style-name="T6">Natychmiastowa reakcja:</text:span><text:span text:style-name="T4"><text:line-break/>a) Każda próba samobójcza musi być potraktowana jako sytuacja nagła wymagająca natychmiastowej pomocy.<text:line-break/>b) Osoba świadcząca zdarzenie lub znajdująca się w pobliżu natychmiast powinna powiadomić nauczyciela lub pracownika szkoły.<text:line-break/>c) Należy szybko zapewnić bezpieczeństwo osobie zagrożonej (usunąć przedmioty niebezpieczne, zapewnić spokój i wsparcie).</text:span></text:p>
        </text:list-item>
        <text:list-item>
          <text:p text:style-name="P47"><text:span text:style-name="T6">Wezwanie pomocy:</text:span><text:span text:style-name="T4"><text:line-break/>a) Niezwłocznie wezwać pogotowie ratunkowe (numer 112 lub 999) i poinformować o sytuacji.<text:line-break/>b) Powiadomić dyrekcję szkoły i pielęgniarkę szkolną.<text:line-break/>c) W miarę możliwości zapewnić stały nadzór nad osobą zagrożoną do czasu przybycia służb medycznych.</text:span></text:p>
        </text:list-item>
        <text:list-item>
          <text:p text:style-name="P47"><text:span text:style-name="T6">Informowanie rodziców/opiekunów:</text:span><text:span text:style-name="T4"><text:line-break/>a) Po przybyciu służb medycznych i zabezpieczeniu sytuacji, niezwłocznie powiadomić rodziców lub opiekunów prawnych ucznia.<text:line-break/>b) Zachować dyskrecję, ale przekazać rzetelne i wyważone informacje o zdarzeniu.</text:span></text:p>
        </text:list-item>
        <text:list-item>
          <text:p text:style-name="P47"><text:span text:style-name="T6">Wsparcie psychologiczne:</text:span><text:span text:style-name="T4"><text:line-break/>a) Niezwłocznie po zaistniałym zdarzeniu, a także w kolejnych dniach, zapewnić uczniowi wsparcie psychologa lub pedagoga szkolnego.<text:line-break/>b) W razie potrzeby skierować ucznia do specjalistycznej placówki psychologiczno-psychiatrycznej.<text:line-break/>c) Zapewnić wsparcie psychologiczne dla klasy i nauczycieli, którzy mogli być świadkami zdarzenia.</text:span></text:p>
        </text:list-item>
        <text:list-item>
          <text:p text:style-name="P47"><text:span text:style-name="T6">Dokumentacja zdarzenia:</text:span><text:span text:style-name="T4"><text:line-break/>a) Sporządzić szczegółowy raport z przebiegu zdarzenia, podjętych działań i dalszych zaleceń.<text:line-break/>b) Przechowywać dokumentację zgodnie z zasadami ochrony danych osobowych.</text:span></text:p>
        </text:list-item>
      </text:list>
      <text:p text:style-name="P17"/>
      <text:h text:style-name="P64" text:outline-level="3"/>
      <text:h text:style-name="P26" text:outline-level="3"><text:span text:style-name="T6"><text:s/>Procedury postępowania w przypadku popełnienia samobójstwa na terenie szkoły</text:span></text:h>
      <text:list xml:id="list2380897869200214079" text:style-name="WWNum36">
        <text:list-item>
          <text:p text:style-name="P48"><text:soft-page-break/><text:span text:style-name="T6">Natychmiastowe działanie –</text:span><text:span text:style-name="T4"> pierwsze godziny po powzięciu informacji o śmierci ucznia.<text:line-break/>a) Powołanie zespołu kryzysowego ( dyrektor, wicedyrektor, pedagog, psycholog, wychowawca). Ustalenie planu działania oraz wyznaczenie odpowiedzialnych za poszczególne działania.</text:span></text:p>
        </text:list-item>
        <text:list-item>
          <text:p text:style-name="P48"><text:span text:style-name="T6">Zabezpieczenie miejsca zdarzenia:</text:span><text:span text:style-name="T4"><text:line-break/>a) Ograniczyć dostęp do miejsca zdarzenia tylko do upoważnionych służb.<text:line-break/>b) Zachować spokój i dyskrecję wśród uczniów i pracowników.</text:span></text:p>
        </text:list-item>
        <text:list-item>
          <text:p text:style-name="P48"><text:span text:style-name="T6">Informowanie rodziny:</text:span><text:span text:style-name="T4"><text:line-break/>a) Powiadomić rodzinę zmarłego za pośrednictwem odpowiednich służb (np. policji).<text:line-break/>b) Szkoła nie powinna samodzielnie informować o śmierci, aby uniknąć nieprawidłowego przekazu.</text:span></text:p>
        </text:list-item>
        <text:list-item>
          <text:p text:style-name="P48"><text:span text:style-name="T6">Wsparcie dla uczniów i pracowników:</text:span><text:span text:style-name="T4"><text:line-break/>a) Natychmiast uruchomić wsparcie psychologiczne dla uczniów i pracowników, szczególnie dla najbliższego otoczenia zmarłego.<text:line-break/>b) Zorganizować spotkania z psychologiem lub pedagogiem szkolnym.<text:line-break/>c) Monitorować samopoczucie uczniów w kolejnych tygodniach i reagować na potrzeby wsparcia.</text:span></text:p>
        </text:list-item>
        <text:list-item>
          <text:p text:style-name="P48"><text:span text:style-name="T6">Komunikacja z mediami i społecznością szkolną:</text:span><text:span text:style-name="T4"><text:line-break/>a) Informacje podawać wyłącznie za zgodą rodziny i zgodnie z zasadami ochrony danych.<text:line-break/>b) Unikać szczegółowego opisywania okoliczności zdarzenia, by zapobiec tzw. efektowi naśladowczemu (efekt Wertera).</text:span></text:p>
        </text:list-item>
        <text:list-item>
          <text:p text:style-name="P48"><text:span text:style-name="T6">Dokumentacja i analiza:</text:span><text:span text:style-name="T4"><text:line-break/>a) Sporządzić raport z działań podjętych po zdarzeniu.<text:line-break/>b) Dokonać analizy przyczyn i możliwości zapobiegania podobnym zdarzeniom w przyszłości.</text:span></text:p>
        </text:list-item>
      </text:list>
      <text:p text:style-name="P66"/>
      <text:p text:style-name="P17"/>
      <text:h text:style-name="P26" text:outline-level="3"><text:span text:style-name="T6">Procedury postępowania w sytuacji pozyskania informacji o próbie samobójczej lub samobójstwie ucznia poza terenem szkoły</text:span></text:h>
      <text:list xml:id="list2781898543974137496" text:style-name="WWNum37">
        <text:list-item>
          <text:p text:style-name="P49"><text:span text:style-name="T6">Potwierdzenie informacji:</text:span><text:span text:style-name="T4"><text:line-break/>a) Każdą informację o próbie lub dokonanym samobójstwie ucznia poza szkołą należy potwierdzić u rodziców/opiekunów lub odpowiednich służb.<text:line-break/>b) Nie rozprzestrzeniać niesprawdzonych informacji.</text:span></text:p>
        </text:list-item>
        <text:list-item>
          <text:p text:style-name="P49"><text:span text:style-name="T6">Powiadomienie dyrekcji:</text:span><text:span text:style-name="T4"><text:line-break/>a) Informacja powinna zostać niezwłocznie przekazana dyrekcji szkoły, która powołuje zespól kryzysowy.</text:span></text:p>
        </text:list-item>
        <text:list-item>
          <text:p text:style-name="P49"><text:span text:style-name="T6">Wsparcie dla uczniów i pracowników:</text:span><text:span text:style-name="T4"><text:line-break/>a) Zapewnić wsparcie psychologiczne dla uczniów szczególnie blisko związanych z osobą zmarłą lub próbującą samobójstwa.<text:line-break/>b) Zorganizować spotkania informacyjne i terapeutyczne w zależności od potrzeb społeczności szkolnej.<text:line-break/></text:span><text:soft-page-break/><text:span text:style-name="T4">c) Zapewnić ciągłą obserwację i pomoc uczniom, którzy mogą być szczególnie narażeni na negatywne skutki emocjonalne.</text:span></text:p>
        </text:list-item>
        <text:list-item>
          <text:p text:style-name="P49"><text:span text:style-name="T6">Komunikacja z rodziną:</text:span><text:span text:style-name="T4"><text:line-break/>a) W miarę potrzeby i za zgodą rodziny utrzymywać kontakt i wspierać w koordynacji działań pomocowych.</text:span></text:p>
        </text:list-item>
        <text:list-item>
          <text:p text:style-name="P49"><text:span text:style-name="T6">Zachowanie dyskrecji i delikatności:</text:span><text:span text:style-name="T4"><text:line-break/>a) Przekazywać informacje w sposób wyważony, z poszanowaniem prywatności rodziny i zmarłego.<text:line-break/>b) Nie stosować sensacyjnego języka i nie upubliczniać szczegółów.</text:span></text:p>
        </text:list-item>
        <text:list-item>
          <text:p text:style-name="P49"><text:span text:style-name="T6">Profilaktyka i edukacja:</text:span><text:span text:style-name="T4"><text:line-break/>a) Po takim zdarzeniu wprowadzić działania profilaktyczne związane z tematyką zdrowia psychicznego i zapobiegania samobójstwom (warsztaty, spotkania z psychologiem).<text:line-break/>b) Promować atmosferę wsparcia i otwartości w szkole, gdzie uczniowie mogą zgłaszać swoje problemy.</text:span></text:p>
        </text:list-item>
      </text:list>
      <text:p text:style-name="P26"><text:span text:style-name="T5">Ponowne samobójstwo</text:span></text:p>
      <text:p text:style-name="P26"><text:span text:style-name="T4">Wystąpienie ponownie sytuacji kryzysowej w krótkim okresie po pierwszej <text:s/>(do sześciu miesięcy)</text:span></text:p>
      <text:p text:style-name="P26"><text:span text:style-name="T4">Należy powtórzyć działania z procedury XII odpowiednie do zaistniałej sytuacji.</text:span></text:p>
      <text:p text:style-name="P26"><text:span text:style-name="T4">Działaniami postwencyjnymi należy objąć uczniów obu klas a w przypadku zgłoszenia takiej potrzeby również uczniów innych klas.</text:span></text:p>
      <text:h text:style-name="P26" text:outline-level="3"><text:span text:style-name="T6">XXIII. Żałoba po śmierci ucznia</text:span></text:h>
      <text:p text:style-name="P26"><text:span text:style-name="T6">1. Działania uprzedzające:</text:span><text:span text:style-name="T4"><text:line-break/>a) Omówienie procedury postępowania w sytuacji śmierci ucznia na forum Rady Pedagogicznej.<text:line-break/>b) Omówienie tematyki stresu, traumy, żałoby oraz reakcji pourazowych.</text:span></text:p>
      <text:p text:style-name="P26"><text:span text:style-name="T6">2. Działania interwencyjne:</text:span><text:span text:style-name="T4"><text:line-break/>a) Poinformować nauczycieli i wychowawców.<text:line-break/>b) Przypomnieć zasady rozmów z uczniami, umożliwić odreagowanie emocji na lekcjach wychowawczych.<text:line-break/>c) Poinformować uczniów na forum klasy z zachowaniem odpowiedniej wrażliwości.<text:line-break/>d) Stworzyć możliwość udziału w ceremoniach pogrzebowych.</text:span></text:p>
      <text:p text:style-name="P26"><text:span text:style-name="T6">3. Działania naprawcze:</text:span><text:span text:style-name="T4"><text:line-break/>a) Monitorować stan psychiczny uczniów, zwłaszcza w zakresie stresu pourazowego.<text:line-break/>b) Skonsultować sytuację z pedagogiem lub specjalistą z poradni psychologiczno-pedagogicznej.<text:line-break/>c) Ułatwić kontakt ze specjalistami i placówkami wsparcia zewnętrznego.</text:span></text:p>
      <text:p text:style-name="P26"><text:span text:style-name="T6">XXIV. Konieczność powiadomienia rodziców o śmierci ucznia w czasie zajęć szkolnych</text:span></text:p>
      <text:list xml:id="list611369421766468207" text:style-name="WWNum25">
        <text:list-item>
          <text:p text:style-name="P50"><text:span text:style-name="T4">Powiadamianie o śmierci zawsze powinno odbywać się poprzez kontakt bezpośredni.</text:span></text:p>
        </text:list-item>
        <text:list-item>
          <text:p text:style-name="P50"><text:span text:style-name="T4">Prawidłowe powiadomienie o śmierci musi spełniać następujące warunki:<text:line-break/>a) dostarczyć niezbędne informacje;<text:line-break/>b) udzielić pierwszego wsparcia rodzinie;<text:line-break/></text:span><text:soft-page-break/><text:span text:style-name="T4">c) ochronić godność;<text:line-break/>d) okazać szacunek wobec ofiary oraz powiadamianej rodziny.</text:span></text:p>
        </text:list-item>
        <text:list-item>
          <text:p text:style-name="P50"><text:span text:style-name="T4">Powiadomienie powinno odbyć się w możliwie jak najkrótszym czasie od ustalenia tożsamości ofiary oraz najbliższych osób.</text:span></text:p>
        </text:list-item>
        <text:list-item>
          <text:p text:style-name="P50"><text:span text:style-name="T4">Przed powiadomieniem należy zebrać informacje o relacjach ofiary z osobą powiadamianą oraz o stanie zdrowia osoby powiadamianej (zwłaszcza choroby serca, krążenia, cukrzyca itp.), które są istotne do przewidywania sposobu reakcji. Osoby powiadamiane mogą reagować bardzo emocjonalnie i potrzebować pierwszej pomocy. Warto mieć przygotowane wsparcie pogotowia ratunkowego, aby umożliwić natychmiastową interwencję lekarską w razie potrzeby.</text:span></text:p>
        </text:list-item>
        <text:list-item>
          <text:p text:style-name="P50"><text:span text:style-name="T4">Powiadomienie o śmierci powinno odbywać się przez co najmniej dwie osoby – jedna udziela informacji, druga obserwuje reakcję osoby powiadamianej.</text:span></text:p>
        </text:list-item>
        <text:list-item>
          <text:p text:style-name="P50"><text:span text:style-name="T4">Powiadomienie powinno odbyć się w miejscu przyjaznym dla osoby powiadamianej.</text:span></text:p>
        </text:list-item>
        <text:list-item>
          <text:p text:style-name="P50"><text:span text:style-name="T4">Zawiadomienie powinno być możliwie jak najprostsze, wyrażające współczucie, przykrość i zrozumienie.</text:span></text:p>
        </text:list-item>
        <text:list-item>
          <text:p text:style-name="P50"><text:span text:style-name="T4">Należy być przygotowanym na udzielenie wszystkich informacji, jakich będzie wymagać osoba powiadamiana. Osoby te często chcą poznać szczegóły dotyczące śmierci bliskiego (jak, w jaki sposób, kiedy, gdzie). Informacje powinny być proste i zwięzłe, należy unikać drastycznych szczegółów oraz niepotrzebnych informacji dotyczących drugorzędnych elementów sprawy.</text:span></text:p>
        </text:list-item>
        <text:list-item>
          <text:p text:style-name="P50"><text:span text:style-name="T4">Należy skupić się na udzieleniu pomocy i wsparcia rodzinie zmarłego.</text:span></text:p>
        </text:list-item>
        <text:list-item>
          <text:p text:style-name="P50"><text:span text:style-name="T4">Po zawiadomieniu o śmierci nie wolno zostawiać rodziny i bliskich samych, bez opieki. Powinien zostać z nimi pracownik szkoły lub psycholog tak długo, aż minie pierwsza reakcja lub pojawią się osoby bliskie, np. członkowie rodziny, znajomi, przyjaciele. Należy podać swoje dane kontaktowe (telefon, ewentualnie adres), aby udzielić informacji i wsparcia w razie potrzeby. Aby rodzina nie czuła się osamotniona, warto podać adresy instytucji udzielających wsparcia.</text:span></text:p>
        </text:list-item>
        <text:list-item>
          <text:p text:style-name="P50"><text:span text:style-name="T4">Jeżeli rodzina zmarłego nie przebywa w miejscu zamieszkania, należy powiadomić sąsiadów o konieczności kontaktu z rodziną (np. w przypadku interwencji medycznej), ale nie udzielać szczegółowych informacji ani nie wspominać o śmierci, aby nie to oni przekazali tę wiadomość rodzinie.</text:span></text:p>
        </text:list-item>
        <text:list-item>
          <text:p text:style-name="P50"><text:span text:style-name="T4">W realiach szkolnych rodzina nie powinna dowiadywać się o śmierci ucznia z mediów lub od osób trzecich. Obowiązek informowania spoczywa na dyrektorze i personelu szkoły.</text:span></text:p>
        </text:list-item>
        <text:list-item>
          <text:p text:style-name="P50"><text:span text:style-name="T4">Absolutnie należy unikać powierzania uczniom zadania informowania o śmierci kolegi.</text:span></text:p>
        </text:list-item>
      </text:list>
      <text:p text:style-name="P17"/>
      <text:p text:style-name="P64"/>
      <text:p text:style-name="P26"><text:span text:style-name="T6">XXV. Epizod psychotyczny ucznia</text:span></text:p>
      <text:p text:style-name="P26"><text:span text:style-name="T4">Epizod psychotyczny to zaburzenie psychiczne charakteryzujące się nagłym początkiem i szybkim przebiegiem. Bez objawów ostrzegawczych, w ciągu kilku dni rozwijają się objawy psychotyczne, takie jak zaburzenia postrzegania rzeczywistości, omamy i urojenia. Najczęściej ma charakter reaktywny, będąc reakcją na silny stres lub nieprzyjemne wydarzenie. Ryzyko </text:span><text:soft-page-break/><text:span text:style-name="T4">epizodu zwiększają cechy osobowości borderline, zwłaszcza trudności w ocenie rzeczywistości, zaburzone relacje z ludźmi oraz zmienność stanu psychicznego. Na wystąpienie mogą mieć wpływ także alkohol i substancje psychoaktywne (narkotyki, dopalacze).</text:span></text:p>
      <text:p text:style-name="P26"><text:span text:style-name="T4">Objawy epizodu psychotycznego to m.in.:</text:span></text:p>
      <text:list xml:id="list4757347280669150728" text:style-name="WWNum26">
        <text:list-item>
          <text:p text:style-name="P51"><text:span text:style-name="T4">omamy (halucynacje), głównie słuchowe (głosy komentujące, dyskutujące lub rozkazujące);</text:span></text:p>
        </text:list-item>
        <text:list-item>
          <text:p text:style-name="P51"><text:span text:style-name="T4">urojenia, najczęściej prześladowcze, o wyrazistym charakterze i szybkim przebiegu zmian;</text:span></text:p>
        </text:list-item>
        <text:list-item>
          <text:p text:style-name="P51"><text:span text:style-name="T4">zaburzenia myślenia;</text:span></text:p>
        </text:list-item>
        <text:list-item>
          <text:p text:style-name="P51"><text:span text:style-name="T4">zaburzenia napędu psychomotorycznego;</text:span></text:p>
        </text:list-item>
        <text:list-item>
          <text:p text:style-name="P51"><text:span text:style-name="T4">euforia lub lęk;</text:span></text:p>
        </text:list-item>
        <text:list-item>
          <text:p text:style-name="P51"><text:span text:style-name="T4">nastrój depresyjny;</text:span></text:p>
        </text:list-item>
        <text:list-item>
          <text:p text:style-name="P51"><text:span text:style-name="T4">chwiejny nastrój.</text:span></text:p>
        </text:list-item>
      </text:list>
      <text:p text:style-name="P26"><text:span text:style-name="T4">Zaburzenia zwykle ustępują w krótkim czasie i nie nawracają (u części osób drugi rzut choroby nie występuje).</text:span></text:p>
      <text:list xml:id="list3213992215083023773" text:style-name="WWNum27">
        <text:list-item>
          <text:p text:style-name="P52"><text:span text:style-name="T6">Działania uprzedzające:</text:span><text:span text:style-name="T4"><text:line-break/>a) sporządzenie listy symptomów psychotycznych (współpraca ze specjalistą, omówienie metod reagowania);<text:line-break/>b) omówienie procedury na forum rady pedagogicznej;<text:line-break/>c) sprawdzenie sposobu skutecznego wezwania pogotowia ratunkowego w sytuacji zagrożenia życia/zdrowia (także przy atakach psychozy);<text:line-break/>d) przygotowanie listy kontaktów do lokalnych organizacji i placówek pomagających osobom chorym psychicznie.</text:span></text:p>
        </text:list-item>
        <text:list-item>
          <text:p text:style-name="P52"><text:span text:style-name="T6">Działania interwencyjne:</text:span><text:span text:style-name="T4"><text:line-break/>a) nie pozostawiać ucznia samego;<text:line-break/>b) reagować spokojnie i łagodnie;<text:line-break/>c) bez rozgłosu przenieść ucznia w spokojne miejsce;<text:line-break/>d) w miarę możliwości nie rozpowszechniać informacji o zdarzeniu w szkole;<text:line-break/>e) zawiadomić pogotowie ratunkowe (999);<text:line-break/>f) nie skupiać się na diagnozowaniu, czy jest to psychoza.</text:span></text:p>
        </text:list-item>
        <text:list-item>
          <text:p text:style-name="P52"><text:span text:style-name="T6">Działania naprawcze:</text:span><text:span text:style-name="T4"><text:line-break/>a) jeżeli uczeń wraca po leczeniu szpitalnym, przygotować klasę np. poprzez zajęcia edukacyjne na temat „Czym jest choroba psychiczna” (jeśli choroba jest ogólnie znana);<text:line-break/>b) jeśli uczeń sobie tego nie życzy, nie informować klasy;<text:line-break/>c) uwzględnić skutki uboczne leczenia i choroby przy określaniu wymagań wobec ucznia;<text:line-break/>d) konsultować postępowanie z lekarzem prowadzącym (lekarz nie musi udzielać szczegółowych informacji);<text:line-break/>e) udzielić podstawowego wsparcia rodzicom, wskazując możliwość skorzystania z pomocy Poradni Psychologiczno-Pedagogicznej, Przychodni Zdrowia Psychicznego oraz grup wsparcia.</text:span></text:p>
        </text:list-item>
      </text:list>
      <text:p text:style-name="P17"><text:soft-page-break/></text:p>
      <text:p text:style-name="P26"><text:span text:style-name="T6">XXVI. Incydent bombowy</text:span></text:p>
      <text:list xml:id="list6536758362808842562" text:style-name="WWNum28">
        <text:list-item>
          <text:p text:style-name="P53"><text:span text:style-name="T6">Symptomy zagrożenia:</text:span><text:span text:style-name="T4"><text:line-break/>Podstawową cechą terroryzmu jest brak wyraźnych znaków ostrzegawczych lub ich trudna do zauważenia obecność.</text:span></text:p>
        </text:list-item>
        <text:list-item>
          <text:p text:style-name="P53"><text:span text:style-name="T6">Czynniki wzbudzające zainteresowanie:</text:span><text:span text:style-name="T4"><text:line-break/>a) nietypowe zachowania osób, pozostawione bez opieki przedmioty (teczki, paczki itp.);<text:line-break/>b) osoby wyglądające na obcokrajowców;<text:line-break/>c) osoby ubrane nieadekwatnie do pory roku;<text:line-break/>d) samochody, zwłaszcza furgonetki, zaparkowane w nietypowych miejscach (np. podczas imprez);<text:line-break/>e) należy pamiętać, że terrorysta nie musi wyróżniać się wyglądem ani narodowością;<text:line-break/>f) o spostrzeżeniach należy zawiadomić dyrektora, który powiadomi policję.</text:span></text:p>
        </text:list-item>
        <text:list-item>
          <text:p text:style-name="P53"><text:span text:style-name="T6">Uwagi:</text:span><text:span text:style-name="T4"><text:line-break/>a) zaplanuj możliwe drogi ewakuacji, zapamiętaj lokalizację klatek schodowych i wyjść ewakuacyjnych;<text:line-break/>b) zwróć uwagę na ciężkie lub łatwo tłukące się przedmioty, które mogą zostać przesunięte lub uszkodzone podczas wybuchu;<text:line-break/>c) nie przyjmuj od obcych osób pakunków i nie zostawiaj bagażu bez opieki;<text:line-break/>d) w przypadku otrzymania zgłoszenia o ładunku wybuchowym lub znalezieniu podejrzanego przedmiotu, zgłoś to służbom odpowiedzialnym i dyrekcji; nie przekazuj informacji osobom nieupoważnionym;<text:line-break/>e) podczas powiadamiania policji podaj dokładne informacje dotyczące zagrożenia, źródła informacji, opis miejsca i osoby zgłaszającej;<text:line-break/>f) warto uzyskać od policji potwierdzenie przyjęcia zgłoszenia.</text:span></text:p>
        </text:list-item>
        <text:list-item>
          <text:p text:style-name="P53"><text:span text:style-name="T6">Procedury postępowania podczas alarmu bombowego:</text:span><text:span text:style-name="T4"><text:line-break/>a) do przybycia policji akcją kieruje dyrektor szkoły, wicedyrektor lub kierownik gospodarczy;<text:line-break/>b) wezwij służby pomocnicze: pogotowie ratunkowe, straż pożarną, pogotowia gazowe, wodnokanalizacyjne, energetyczne;<text:line-break/>c) po przybyciu policji przejmuje ona dalsze działania;<text:line-break/>d) bezwzględnie wykonuj polecenia policjantów;<text:line-break/>e) jeśli nie ma informacji o miejscu ładunku, sprawdź swoje miejsce pracy i otoczenie;<text:line-break/>f) wyznaczone osoby lub służby przeszukują ogólnodostępne pomieszczenia i okolice;<text:line-break/>g) nie dotykaj podejrzanych przedmiotów; powiadom administratora i odpowiedzialnych za bezpieczeństwo;<text:line-break/>h) podczas ewakuacji zachowaj spokój, co ułatwi sprawne opuszczenie zagrożonego miejsca;<text:line-break/>i) zabierz ze sobą rzeczy osobiste;<text:line-break/>j) identyfikacją i neutralizacją ładunku zajmują się wyspecjalizowane jednostki policji.</text:span></text:p>
        </text:list-item>
        <text:list-item>
          <text:p text:style-name="P53"><text:span text:style-name="T6">Zachowanie po otrzymaniu informacji o bombie:</text:span><text:span text:style-name="T4"><text:line-break/>a) podczas działań neutralizacyjnych stosuj się do poleceń policji;<text:line-break/>b) unikaj ciekawości, jak najszybciej oddal się z miejsca zagrożenia, informując innych;<text:line-break/></text:span><text:soft-page-break/><text:span text:style-name="T4">c) po ogłoszeniu ewakuacji udaj się do wyjścia zgodnie z instrukcjami;<text:line-break/>d) nie ryzykuj ratowania samochodu, życie jest ważniejsze.</text:span></text:p>
        </text:list-item>
      </text:list>
      <text:p text:style-name="P26"><text:span text:style-name="T6">XXVII. Procedury zapobiegania i reagowania na przemoc i agresję w szkole</text:span></text:p>
      <text:list xml:id="list8516526089922415105" text:style-name="WWNum29">
        <text:list-item>
          <text:p text:style-name="P54"><text:span text:style-name="T4">Przemoc i agresja wobec uczniów, nauczycieli i personelu szkoły muszą być natychmiast zgłaszane dyrekcji i dokumentowane.</text:span></text:p>
        </text:list-item>
        <text:list-item>
          <text:p text:style-name="P54"><text:span text:style-name="T4">Należy stosować zasadę „zero tolerancji” wobec zachowań agresywnych.</text:span></text:p>
        </text:list-item>
        <text:list-item>
          <text:p text:style-name="P54"><text:span text:style-name="T4">Pracownicy szkoły powinni być przeszkoleni w zakresie rozpoznawania oznak przemocy i agresji oraz metod radzenia sobie z nimi.</text:span></text:p>
        </text:list-item>
        <text:list-item>
          <text:p text:style-name="P54"><text:span text:style-name="T4">W przypadku incydentu agresji, należy:<text:line-break/>a) zapewnić bezpieczeństwo poszkodowanym;<text:line-break/>b) niezwłocznie powiadomić odpowiednie służby (np. pedagoga, psychologa szkolnego, policję, jeśli konieczne);<text:line-break/>c) podjąć działania mediacyjne i wspierające uczniów zaangażowanych;<text:line-break/>d) informować rodziców o zaistniałej sytuacji i dalszych krokach.</text:span></text:p>
        </text:list-item>
        <text:list-item>
          <text:p text:style-name="P54"><text:span text:style-name="T4">Zapewnić wsparcie psychologiczne zarówno ofiarom, jak i sprawcom agresji, z możliwością skierowania do poradni specjalistycznych.</text:span></text:p>
        </text:list-item>
        <text:list-item>
          <text:p text:style-name="P54"><text:span text:style-name="T4">Promować działania profilaktyczne: warsztaty z komunikacji, rozwiązywania konfliktów i budowania pozytywnych relacji.</text:span></text:p>
        </text:list-item>
      </text:list>
      <text:p text:style-name="P17"/>
      <text:p text:style-name="P26"><text:span text:style-name="T6">XXVIII. Procedury postępowania w przypadku chorób zakaźnych i epidemii</text:span></text:p>
      <text:list xml:id="list6878954867349660212" text:style-name="WWNum30">
        <text:list-item>
          <text:p text:style-name="P55"><text:span text:style-name="T4">W przypadku podejrzenia choroby zakaźnej u ucznia lub pracownika szkoły, należy natychmiast powiadomić pielęgniarkę szkolną lub osobę odpowiedzialną za zdrowie.</text:span></text:p>
        </text:list-item>
        <text:list-item>
          <text:p text:style-name="P55"><text:span text:style-name="T4">Uczeń z objawami choroby zakaźnej powinien zostać odizolowany w wyznaczonym pomieszczeniu do czasu przybycia opiekuna lub służb medycznych.</text:span></text:p>
        </text:list-item>
        <text:list-item>
          <text:p text:style-name="P55"><text:span text:style-name="T4">Powiadomić rodziców/opiekunów o konieczności odebrania dziecka ze szkoły.</text:span></text:p>
        </text:list-item>
        <text:list-item>
          <text:p text:style-name="P55"><text:span text:style-name="T4">Zapewnić dezynfekcję pomieszczeń i powierzchni, z którymi mógł mieć kontakt chory.</text:span></text:p>
        </text:list-item>
        <text:list-item>
          <text:p text:style-name="P55"><text:span text:style-name="T4">W przypadku stwierdzenia ogniska choroby lub epidemii, stosować się do wytycznych sanepidu i władz oświatowych dotyczących ograniczenia funkcjonowania szkoły.</text:span></text:p>
        </text:list-item>
        <text:list-item>
          <text:p text:style-name="P55"><text:span text:style-name="T4">Informować całą społeczność szkolną o zasadach zapobiegania rozprzestrzenianiu się chorób (mycie rąk, higiena, zachowanie dystansu).</text:span></text:p>
        </text:list-item>
        <text:list-item>
          <text:p text:style-name="P55"><text:span text:style-name="T4">W miarę możliwości organizować naukę zdalną, aby ograniczyć kontakty.</text:span></text:p>
        </text:list-item>
      </text:list>
      <text:p text:style-name="P17"/>
      <text:p text:style-name="P64"/>
      <text:p text:style-name="P64"/>
      <text:p text:style-name="P26"><text:span text:style-name="T6">XXIX. Procedury postępowania w przypadku zagrożeń naturalnych (np. powódź, pożar lasu, trzęsienie ziemi)</text:span></text:p>
      <text:list xml:id="list883358021061933195" text:style-name="WWNum31">
        <text:list-item>
          <text:p text:style-name="P56"><text:span text:style-name="T4">Szkoła powinna posiadać aktualne informacje i prognozy dotyczące zagrożeń naturalnych dla regionu.</text:span></text:p>
        </text:list-item>
        <text:list-item>
          <text:p text:style-name="P56"><text:span text:style-name="T4">W przypadku ogłoszenia zagrożenia naturalnego, dyrekcja podejmuje decyzję o ewentualnej przerwie w zajęciach lub ewakuacji.</text:span></text:p>
        </text:list-item>
        <text:list-item>
          <text:p text:style-name="P56"><text:soft-page-break/><text:span text:style-name="T4">Należy przygotować plan ewakuacji dostosowany do specyfiki zagrożenia (np. ewakuacja do wyżej położonych terenów w przypadku powodzi).</text:span></text:p>
        </text:list-item>
        <text:list-item>
          <text:p text:style-name="P56"><text:span text:style-name="T4">Organizować regularne ćwiczenia ewakuacyjne, uwzględniające różne scenariusze zagrożeń.</text:span></text:p>
        </text:list-item>
        <text:list-item>
          <text:p text:style-name="P56"><text:span text:style-name="T4">Informować uczniów i pracowników o zasadach zachowania się podczas zagrożenia naturalnego.</text:span></text:p>
        </text:list-item>
        <text:list-item>
          <text:p text:style-name="P56"><text:span text:style-name="T4">Współpracować z lokalnymi służbami ratowniczymi i samorządem w celu zapewnienia bezpieczeństwa.</text:span></text:p>
        </text:list-item>
      </text:list>
      <text:p text:style-name="P17"/>
      <text:p text:style-name="P26"><text:span text:style-name="T6">XXX. Procedury korzystania z urządzeń elektrycznych i sprzętu technicznego</text:span></text:p>
      <text:list xml:id="list3874475408750667694" text:style-name="WWNum32">
        <text:list-item>
          <text:p text:style-name="P57"><text:span text:style-name="T4">Urządzenia elektryczne mogą być używane tylko przez osoby do tego upoważnione i przeszkolone.</text:span></text:p>
        </text:list-item>
        <text:list-item>
          <text:p text:style-name="P57"><text:span text:style-name="T4">Przed użyciem sprzętu należy sprawdzić jego stan techniczny i bezpieczeństwo użytkowania.</text:span></text:p>
        </text:list-item>
        <text:list-item>
          <text:p text:style-name="P57"><text:span text:style-name="T4">W przypadku zauważenia uszkodzeń lub nieprawidłowego działania, należy niezwłocznie zgłosić to do osoby odpowiedzialnej za konserwację i nie używać sprzętu do czasu naprawy.</text:span></text:p>
        </text:list-item>
        <text:list-item>
          <text:p text:style-name="P57"><text:span text:style-name="T4">Przestrzegać zasad BHP dotyczących korzystania z urządzeń elektrycznych.</text:span></text:p>
        </text:list-item>
        <text:list-item>
          <text:p text:style-name="P57"><text:span text:style-name="T4">Zapewnić regularne kontrole i przeglądy techniczne sprzętu.</text:span></text:p>
        </text:list-item>
      </text:list>
      <text:p text:style-name="P17"/>
      <text:p text:style-name="P26"><text:span text:style-name="T6">XXXI. Procedury udzielania pierwszej pomocy</text:span></text:p>
      <text:list xml:id="list757654051897409962" text:style-name="WWNum33">
        <text:list-item>
          <text:p text:style-name="P58"><text:span text:style-name="T4">Wszystkie osoby zatrudnione w szkole powinny znać podstawowe zasady udzielania pierwszej pomocy.</text:span></text:p>
        </text:list-item>
        <text:list-item>
          <text:p text:style-name="P58"><text:span text:style-name="T4">W szkole powinny znajdować się wyraźnie oznaczone punkty z apteczkami pierwszej pomocy, wyposażonymi zgodnie z przepisami.</text:span></text:p>
        </text:list-item>
        <text:list-item>
          <text:p text:style-name="P58"><text:span text:style-name="T4">W przypadku wypadku należy niezwłocznie udzielić pierwszej pomocy i wezwać odpowiednie służby medyczne (pogotowie).</text:span></text:p>
        </text:list-item>
        <text:list-item>
          <text:p text:style-name="P58"><text:span text:style-name="T4">Informować dyrekcję i osobę odpowiedzialną za zdrowie o każdym incydencie wymagającym udzielenia pierwszej pomocy.</text:span></text:p>
        </text:list-item>
        <text:list-item>
          <text:p text:style-name="P58"><text:span text:style-name="T4">Organizować regularne szkolenia z pierwszej pomocy dla pracowników i uczniów.</text:span></text:p>
        </text:list-item>
      </text:list>
      <text:p text:style-name="P17"/>
      <text:p text:style-name="P64"/>
      <text:p text:style-name="P26"><text:span text:style-name="T6">XXXII. Procedury ewakuacji szkoły</text:span></text:p>
      <text:list xml:id="list32743899390054471" text:style-name="WWNum34">
        <text:list-item>
          <text:p text:style-name="P59"><text:span text:style-name="T6">Ogólne zasady:</text:span><text:span text:style-name="T4"><text:line-break/>a) Każda ewakuacja powinna przebiegać spokojnie i zorganizowanie.<text:line-break/>b) Słuchać poleceń osób odpowiedzialnych za ewakuację (dyrekcja, nauczyciele, pracownicy obsługi).<text:line-break/>c) Ewakuować się przez wyznaczone i oznakowane wyjścia ewakuacyjne.<text:line-break/>d) Nie używać wind podczas ewakuacji.<text:line-break/>e) Pomagać osobom o ograniczonej sprawności ruchowej i młodszym uczniom.</text:span></text:p>
        </text:list-item>
        <text:list-item>
          <text:p text:style-name="P59"><text:soft-page-break/><text:span text:style-name="T6">Przebieg ewakuacji:</text:span><text:span text:style-name="T4"><text:line-break/>a) Po ogłoszeniu alarmu ewakuacyjnego nauczyciel natychmiast organizuje uczniów do wyjścia z sali.<text:line-break/>b) Uczniowie powinni zachować ciszę i nie biegać.<text:line-break/>c) Po opuszczeniu budynku, klasa zbiera się w wyznaczonym miejscu zbiórki, gdzie odbywa się lista obecności.<text:line-break/>d) Nauczyciel zgłasza dyrekcji wszelkie braki i zaginięcia uczniów.<text:line-break/>e) Nie wolno wracać do budynku do czasu zakończenia alarmu i zgody służb ratunkowych.</text:span></text:p>
        </text:list-item>
        <text:list-item>
          <text:p text:style-name="P59"><text:span text:style-name="T6">Osoby odpowiedzialne:</text:span><text:span text:style-name="T4"><text:line-break/>a) Dyrektor szkoły lub wyznaczony zastępca nadzoruje przebieg ewakuacji i kontakt ze służbami ratunkowymi.<text:line-break/>b) Nauczyciele pilnują porządku i bezpieczeństwa swoich klas.<text:line-break/>c) Pracownicy obsługi sprawdzają puste pomieszczenia i ewentualne zagrożenia.<text:line-break/>d) Wyznaczone osoby odpowiedzialne za pierwszą pomoc są gotowe do działania.</text:span></text:p>
        </text:list-item>
        <text:list-item>
          <text:p text:style-name="P59"><text:span text:style-name="T6">Ćwiczenia i szkolenia:</text:span><text:span text:style-name="T4"><text:line-break/>a) Szkoła organizuje regularne ćwiczenia ewakuacyjne (minimum raz w semestrze).<text:line-break/>b) Po ćwiczeniach przeprowadzana jest analiza i omówienie przebiegu ewakuacji z uwzględnieniem możliwych usprawnień.<text:line-break/>c) Informowanie uczniów i pracowników o aktualizacji planów ewakuacyjnych i miejsc zbiórki.</text:span></text:p>
        </text:list-item>
      </text:list>
      <text:list xml:id="list34678023" text:continue-list="list7889606933878939589" text:style-name="Outline">
        <text:list-item>
          <text:list>
            <text:list-item>
              <text:list>
                <text:list-item>
                  <text:h text:style-name="P7" text:outline-level="3"><text:span text:style-name="T8">XXXIII. Procedury cyberberbzpieczeństwa w szkole</text:span></text:h>
                </text:list-item>
              </text:list>
            </text:list-item>
          </text:list>
        </text:list-item>
      </text:list>
      <text:list xml:id="list7026229750208919736" text:style-name="WWNum48">
        <text:list-item>
          <text:p text:style-name="P3"><text:span text:style-name="T1">Edukacja i świadomość<text:line-break/>a) Szkoła organizuje regularne szkolenia dla uczniów, nauczycieli i pracowników na temat bezpieczeństwa w sieci, ochrony danych osobowych oraz rozpoznawania zagrożeń (phishing, malware, cyberprzemoc).<text:line-break/>b) Wprowadzanie do programów nauczania elementów dotyczących bezpiecznego korzystania z technologii cyfrowych.</text:span></text:p>
        </text:list-item>
        <text:list-item>
          <text:p text:style-name="P3"><text:span text:style-name="T1">Zabezpieczenia techniczne<text:line-break/>a) Wszystkie szkolne urządzenia i sieci muszą być zabezpieczone aktualnym oprogramowaniem antywirusowym i firewallami.<text:line-break/>b) Regularne aktualizacje systemów operacyjnych i oprogramowania.<text:line-break/>c) Wdrażanie polityki silnych haseł oraz okresowa ich zmiana.<text:line-break/>d) Ograniczenie dostępu do stron internetowych o charakterze niebezpiecznym lub nieodpowiednim.</text:span></text:p>
        </text:list-item>
        <text:list-item>
          <text:p text:style-name="P3"><text:span text:style-name="T1">Zarządzanie dostępem<text:line-break/>a) Każdy użytkownik szkolnej sieci (uczeń, nauczyciel, pracownik) ma indywidualne konto z określonym poziomem uprawnień.<text:line-break/>b) Zakaz udostępniania loginów i haseł osobom trzecim.<text:line-break/>c) Natychmiastowe zgłaszanie podejrzeń o nieautoryzowany dostęp do administratora sieci.</text:span></text:p>
        </text:list-item>
        <text:list-item>
          <text:p text:style-name="P3"><text:span text:style-name="T1">Monitorowanie i reagowanie<text:line-break/>a) Administrator IT monitoruje sieć pod kątem nietypowych działań i zagrożeń.<text:line-break/>b) W przypadku wykrycia incydentu cyberbezpieczeństwa natychmiast powiadamia </text:span><text:soft-page-break/><text:span text:style-name="T1">się dyrekcję oraz odpowiednie służby (np. policję, CERT).<text:line-break/>c) Sporządzanie notatek służbowych z przebiegu zdarzenia i podjętych działań.</text:span></text:p>
        </text:list-item>
        <text:list-item>
          <text:p text:style-name="P3"><text:span text:style-name="T1">Postępowanie w przypadku cyberprzemocy<text:line-break/>a) Każdy przypadek cyberprzemocy (hejt, stalking, podszywanie się) jest zgłaszany do wychowawcy oraz pedagoga szkolnego.<text:line-break/>b) Współpraca z rodzicami oraz ewentualnie z organami ścigania.<text:line-break/>c) Wsparcie psychologiczne dla ofiar cyberprzemocy.<text:line-break/>d) Edukacja sprawców oraz, jeśli to konieczne, konsekwencje dyscyplinarne zgodne z regulaminem szkoły.</text:span></text:p>
        </text:list-item>
        <text:list-item>
          <text:p text:style-name="P3"><text:span text:style-name="T1">Ochrona danych osobowych<text:line-break/>a) Przetwarzanie danych osobowych uczniów i pracowników zgodnie z RODO i obowiązującymi przepisami.<text:line-break/>b) Regularne szkolenia pracowników z zakresu ochrony danych.<text:line-break/>c) Przechowywanie danych w sposób zabezpieczony (szyfrowanie, dostęp tylko dla uprawnionych osób).</text:span></text:p>
        </text:list-item>
        <text:list-item>
          <text:p text:style-name="P3"><text:span text:style-name="T1">Polityka korzystania z urządzeń i internetu<text:line-break/>a) Zakaz instalowania na szkolnych urządzeniach oprogramowania niezatwierdzonego przez administratora.<text:line-break/>b) Zakaz korzystania z prywatnych nośników danych bez zgody.<text:line-break/>c) Określenie zasad korzystania z internetu na terenie szkoły, w tym blokowanie dostępu do nieodpowiednich treści.</text:span></text:p>
        </text:list-item>
        <text:list-item>
          <text:p text:style-name="P3"><text:span text:style-name="T1">Zgłaszanie incydentów<text:line-break/>a) Każdy uczeń i pracownik ma obowiązek zgłaszania zauważonych zagrożeń lub nieprawidłowości w korzystaniu z zasobów cyfrowych.<text:line-break/>b) Informacje zgłasza się do wyznaczonego koordynatora ds. bezpieczeństwa IT lub dyrekcji szkoły.</text:span></text:p>
        </text:list-item>
      </text:list>
      <text:p text:style-name="Normal_20__28_Web_29_"><text:span text:style-name="T1"/></text:p>
      <text:list xml:id="list34688956" text:continue-list="list34678023" text:style-name="Outline">
        <text:list-item>
          <text:list>
            <text:list-item>
              <text:list>
                <text:list-item>
                  <text:h text:style-name="P8" text:outline-level="3">XXXIV. Procedury przyznawania konsekwencji za nieobecności nieusprawiedliwione</text:h>
                </text:list-item>
              </text:list>
            </text:list-item>
          </text:list>
        </text:list-item>
      </text:list>
      <text:p text:style-name="P1"><text:span text:style-name="T12"><text:tab/>Uczniowie, którzy posiadają nieobecności nieusprawiedliwione podlegają niżej <text:tab/>wymienionym konsekwencjom:</text:span></text:p>
      <text:p text:style-name="P1"><text:span text:style-name="T12"><text:tab/></text:span></text:p>
      <table:table table:name="Tabela1" table:style-name="Tabela1">
        <table:table-column table:style-name="Tabela1.A" table:number-columns-repeated="2"/>
        <table:table-row>
          <table:table-cell table:style-name="Tabela1.A1" office:value-type="string">
            <text:p text:style-name="Table_20_Contents">Godziny nieobecne nieusprawiedliwione</text:p>
          </table:table-cell>
          <table:table-cell table:style-name="Tabela1.B1" office:value-type="string">
            <text:p text:style-name="P73">Konsekwencja statutowa</text:p>
          </table:table-cell>
        </table:table-row>
        <table:table-row>
          <table:table-cell table:style-name="Tabela1.A2" office:value-type="string">
            <text:p text:style-name="Table_20_Contents">10 godzin nieobecnych nieusprawiedliwionych</text:p>
          </table:table-cell>
          <table:table-cell table:style-name="Tabela1.B2" office:value-type="string">
            <text:p text:style-name="Table_20_Contents">Stopień I – upomnienie wychowawcy klasy</text:p>
          </table:table-cell>
        </table:table-row>
        <table:table-row>
          <table:table-cell table:style-name="Tabela1.A2" office:value-type="string">
            <text:p text:style-name="Table_20_Contents">Kolejne 10 godzin nieobecnych nieusprawiedliwionych</text:p>
          </table:table-cell>
          <table:table-cell table:style-name="Tabela1.B2" office:value-type="string">
            <text:p text:style-name="Table_20_Contents">Stopień II – nagana wychowawcy</text:p>
          </table:table-cell>
        </table:table-row>
        <table:table-row>
          <table:table-cell table:style-name="Tabela1.A2" office:value-type="string">
            <text:p text:style-name="Table_20_Contents">Kolejne 10 godzin nieobecnych nieusprawiedliwionych</text:p>
          </table:table-cell>
          <table:table-cell table:style-name="Tabela1.B2" office:value-type="string">
            <text:p text:style-name="Table_20_Contents">Stopień III – rozmowa wychowawcza I (na szczeblu pedagog/psycholog, uczeń)</text:p>
          </table:table-cell>
        </table:table-row>
        <table:table-row>
          <table:table-cell table:style-name="Tabela1.A2" office:value-type="string">
            <text:p text:style-name="Table_20_Contents">Kolejne 10 godzin nieobecnych nieusprawiedliwionych</text:p>
          </table:table-cell>
          <table:table-cell table:style-name="Tabela1.B2" office:value-type="string">
            <text:p text:style-name="Table_20_Contents">Stopień IV – upomnienie dyrektora</text:p>
          </table:table-cell>
        </table:table-row>
        <text:soft-page-break/>
        <table:table-row>
          <table:table-cell table:style-name="Tabela1.A2" office:value-type="string">
            <text:p text:style-name="Table_20_Contents">Kolejne 10 godzin nieobecnych nieusprawiedliwionych</text:p>
          </table:table-cell>
          <table:table-cell table:style-name="Tabela1.B2" office:value-type="string">
            <text:p text:style-name="Table_20_Contents">Stopień V - rozmowa wychowawcza II (na szczeblu wychowawca, pedagog/psycholog, rodzic, uczeń)</text:p>
          </table:table-cell>
        </table:table-row>
        <table:table-row>
          <table:table-cell table:style-name="Tabela1.A2" office:value-type="string">
            <text:p text:style-name="Table_20_Contents">Kolejne 10 godzin nieobecnych nieusprawiedliwionych</text:p>
          </table:table-cell>
          <table:table-cell table:style-name="Tabela1.B2" office:value-type="string">
            <text:p text:style-name="Table_20_Contents">Stopień VI – Komisja Wychowawcza</text:p>
          </table:table-cell>
        </table:table-row>
        <table:table-row>
          <table:table-cell table:style-name="Tabela1.A2" office:value-type="string">
            <text:p text:style-name="Table_20_Contents">Kolejne 10 godzin nieobecnych nieusprawiedliwionych</text:p>
          </table:table-cell>
          <table:table-cell table:style-name="Tabela1.B2" office:value-type="string">
            <text:p text:style-name="Table_20_Contents">Stopień VII – nagana dyrektora (skutkująca w przypadku ucznia pełnoletniego wszczęciem procedury skreślenia z listy uczniów szkoły)</text:p>
          </table:table-cell>
        </table:table-row>
      </table:table>
      <text:p text:style-name="P1"><text:span text:style-name="T12"/></text:p>
      <text:p text:style-name="P1"><text:span text:style-name="T12"/></text:p>
      <text:p text:style-name="P66"/>
      <text:p text:style-name="P10"/>
      <text:p text:style-name="P71"/>
      <text:p text:style-name="P18"><text:span text:style-name="T6">Załącznik: Aktualne akty prawne odnoszące się do procedur szkolnych </text:span></text:p>
      <text:list xml:id="list7696877944580824597" text:style-name="WWNum38">
        <text:list-item>
          <text:p text:style-name="P19"><text:span text:style-name="T6">Ustawa z dnia 14 grudnia 2016 r. – Prawo oświatowe</text:span><text:span text:style-name="T4"> (Dz.U. 2017 poz. 59 z późn. zm.)</text:span></text:p>
        </text:list-item>
        <text:list-item>
          <text:p text:style-name="P19"><text:span text:style-name="T6">Kodeks pracy</text:span><text:span text:style-name="T4"> (Dz.U. 1974 nr 24 poz. 1418 z późn. zm.) – obowiązki pracodawcy wobec pracowników (w tym BHP)</text:span></text:p>
        </text:list-item>
        <text:list-item>
          <text:p text:style-name="P19"><text:span text:style-name="T6">Rozporządzenie MEN z dnia 30 sierpnia 2019 r. w sprawie warunków BHP w szkołach i placówkach</text:span></text:p>
        </text:list-item>
        <text:list-item>
          <text:p text:style-name="P19"><text:span text:style-name="T6">Ustawa z dnia 26 czerwca 1974 r. Kodeks karny</text:span><text:span text:style-name="T4"> (Dz.U. 1997 nr 88 poz. 553 z późn. zm.)</text:span></text:p>
        </text:list-item>
        <text:list-item>
          <text:p text:style-name="P19"><text:span text:style-name="T6">Ustawa z dnia 29 września 1994 r. o rachunkowości</text:span><text:span text:style-name="T4"> – jeśli dotyczy procedur finansowych</text:span></text:p>
        </text:list-item>
        <text:list-item>
          <text:p text:style-name="P19"><text:span text:style-name="T6">Ustawa z dnia 6 kwietnia 1990 r. o policji</text:span><text:span text:style-name="T4"> – jeśli dotyczy współpracy ze służbami porządkowymi</text:span></text:p>
        </text:list-item>
      </text:list>
      <text:list xml:id="list4754998533592728800" text:style-name="WWNum39">
        <text:list-item>
          <text:p text:style-name="P20"><text:span text:style-name="T6">Konstytucja RP</text:span><text:span text:style-name="T4"> – art. 68: prawo do ochrony zdrowia</text:span></text:p>
        </text:list-item>
        <text:list-item>
          <text:p text:style-name="P20"><text:span text:style-name="T6">Kodeks rodzinny i opiekuńczy</text:span><text:span text:style-name="T4"> – obowiązki opiekuńcze wobec małoletnich</text:span></text:p>
        </text:list-item>
        <text:list-item>
          <text:p text:style-name="P20"><text:span text:style-name="T6">Ustawa Prawo oświatowe</text:span><text:span text:style-name="T4"> (2016)</text:span></text:p>
        </text:list-item>
        <text:list-item>
          <text:p text:style-name="P20"><text:span text:style-name="T6">Rozporządzenie MEN ws. BHP w szkołach</text:span></text:p>
        </text:list-item>
        <text:list-item>
          <text:p text:style-name="P20"><text:span text:style-name="T6">Kodeks cywilny</text:span><text:span text:style-name="T4"> – ochrona dóbr osobistych</text:span></text:p>
        </text:list-item>
      </text:list>
      <text:list xml:id="list1132162501884259982" text:style-name="WWNum40">
        <text:list-item>
          <text:p text:style-name="P21"><text:span text:style-name="T6">Ustawa o ochronie zdrowia psychicznego</text:span><text:span text:style-name="T4"> (1994)</text:span></text:p>
        </text:list-item>
        <text:list-item>
          <text:p text:style-name="P21"><text:span text:style-name="T6">Prawo oświatowe</text:span><text:span text:style-name="T4"> (2016)</text:span></text:p>
        </text:list-item>
        <text:list-item>
          <text:p text:style-name="P21"><text:span text:style-name="T6">Rozporządzenie MEN ws. pomocy psychologiczno-pedagogicznej</text:span></text:p>
        </text:list-item>
        <text:list-item>
          <text:p text:style-name="P21"><text:span text:style-name="T6">Kodeks pracy</text:span><text:span text:style-name="T4"> – BHP psychiczne</text:span></text:p>
        </text:list-item>
      </text:list>
      <text:list xml:id="list763083548301397624" text:style-name="WWNum41">
        <text:list-item>
          <text:p text:style-name="P22"><text:span text:style-name="T6">Ustawa o ochronie przeciwpożarowej</text:span><text:span text:style-name="T4"> (1991)</text:span></text:p>
        </text:list-item>
        <text:list-item>
          <text:p text:style-name="P22"><text:span text:style-name="T6">Ustawa o stanie wyjątkowym</text:span><text:span text:style-name="T4"> (2002)</text:span></text:p>
        </text:list-item>
        <text:list-item>
          <text:p text:style-name="P22"><text:span text:style-name="T6">Ustawa o działaniach antyterrorystycznych</text:span><text:span text:style-name="T4"> (2018)</text:span></text:p>
        </text:list-item>
        <text:list-item>
          <text:p text:style-name="P22"><text:span text:style-name="T6">Rozporządzenie MSWiA ws. bezpieczeństwa w szkołach</text:span></text:p>
        </text:list-item>
        <text:list-item>
          <text:p text:style-name="P22"><text:span text:style-name="T6">Kodeks karny</text:span><text:span text:style-name="T4"> – terroryzm</text:span></text:p>
        </text:list-item>
        <text:list-item>
          <text:p text:style-name="P22"><text:span text:style-name="T6">Instrukcje PSP i Policji dot. zagrożeń bombowych</text:span></text:p>
        </text:list-item>
      </text:list>
      <text:list xml:id="list1248105848549360885" text:style-name="WWNum42">
        <text:list-item>
          <text:p text:style-name="P23"><text:span text:style-name="T6">Prawo oświatowe</text:span><text:span text:style-name="T4"> (2016)</text:span></text:p>
        </text:list-item>
        <text:list-item>
          <text:p text:style-name="P23"><text:span text:style-name="T6">Ustawa o ochronie zdrowia psychicznego</text:span><text:span text:style-name="T4"> (1994)</text:span></text:p>
        </text:list-item>
        <text:list-item>
          <text:p text:style-name="P23"><text:span text:style-name="T6">Kodeks rodzinny i opiekuńczy</text:span></text:p>
        </text:list-item>
        <text:list-item>
          <text:p text:style-name="P23"><text:span text:style-name="T6">Rozporządzenie MEN ws. pomocy psychologiczno-pedagogicznej</text:span></text:p>
        </text:list-item>
        <text:list-item>
          <text:p text:style-name="P23"><text:span text:style-name="T6">Kodeks karny</text:span><text:span text:style-name="T4"> – odpowiedzialność za namawianie do samobójstwa</text:span></text:p>
        </text:list-item>
        <text:list-item>
          <text:p text:style-name="P23"><text:span text:style-name="T6">Rekomendacje MEN dot. przeciwdziałania samobójstwom młodzieży</text:span></text:p>
        </text:list-item>
      </text:list>
      <text:list xml:id="list613475321148398920" text:style-name="WWNum49">
        <text:list-item>
          <text:p text:style-name="P24"><text:span text:style-name="T6">RODO — Rozporządzenie Parlamentu Europejskiego i Rady (UE) 2016/679 z dnia 27 kwietnia 2016 r.</text:span></text:p>
        </text:list-item>
      </text:list>
      <text:list xml:id="list34692920" text:continue-list="list1248105848549360885" text:style-name="WWNum42">
        <text:list-item>
          <text:p text:style-name="P5"><text:span text:style-name="T6">Regulacje dotyczące ochrony danych osobowych i prywatności, obowiązek zabezpieczania danych uczniów i pracowników.</text:span></text:p>
        </text:list-item>
      </text:list>
      <text:list xml:id="list34676920" text:continue-list="list613475321148398920" text:style-name="WWNum49">
        <text:list-item>
          <text:p text:style-name="P6"><text:span text:style-name="T6">Ustawa o ochronie danych osobowych (ustawa z dnia 10 maja 2018 r.)</text:span></text:p>
        </text:list-item>
        <text:list-item>
          <text:p text:style-name="P6"><text:span text:style-name="T6">Szczegółowe przepisy krajowe implementujące RODO.</text:span></text:p>
        </text:list-item>
        <text:list-item>
          <text:p text:style-name="P6"><text:span text:style-name="T6">Ustawa o krajowym systemie cyberbezpieczeństwa (ustawa z dnia 5 lipca 2018 r.)</text:span></text:p>
        </text:list-item>
        <text:list-item>
          <text:p text:style-name="P6"><text:span text:style-name="T6">Regulacje dotyczące bezpieczeństwa teleinformatycznego oraz obowiązków podmiotów wobec cyberzagrożeń.</text:span></text:p>
        </text:list-item>
        <text:list-item>
          <text:p text:style-name="P6"><text:span text:style-name="T6">Ustawa Prawo oświatowe (ustawa z dnia 14 grudnia 2016 r.)</text:span></text:p>
        </text:list-item>
        <text:list-item>
          <text:p text:style-name="P6"><text:span text:style-name="T6">Obowiązki szkół dotyczące zapewnienia bezpieczeństwa uczniom, w tym w zakresie korzystania z technologii informacyjnych.</text:span></text:p>
        </text:list-item>
        <text:list-item>
          <text:p text:style-name="P6"><text:soft-page-break/><text:span text:style-name="T6">Rozporządzenie Ministra Edukacji i Nauki w sprawie bezpieczeństwa i higieny w publicznych i niepublicznych szkołach i placówkach</text:span></text:p>
        </text:list-item>
        <text:list-item>
          <text:p text:style-name="P6"><text:span text:style-name="T6">Zawiera wymagania dotyczące organizacji bezpiecznego środowiska szkolnego, w tym korzystania z urządzeń elektronicznych.</text:span></text:p>
        </text:list-item>
        <text:list-item>
          <text:p text:style-name="P6"><text:span text:style-name="T6">Ustawa o świadczeniu usług drogą elektroniczną (ustawa z dnia 18 lipca 2002 r.)</text:span></text:p>
        </text:list-item>
        <text:list-item>
          <text:p text:style-name="P6"><text:span text:style-name="T6">Reguluje zasady świadczenia usług internetowych oraz odpowiedzialność za treści zamieszczane online.</text:span></text:p>
        </text:list-item>
        <text:list-item>
          <text:p text:style-name="P6"><text:span text:style-name="T6">Kodeks Karny — przepisy dotyczące kar za przestępstwa komputerowe i cyberprzemoc (np. art. 267 i następne)</text:span></text:p>
        </text:list-item>
        <text:list-item>
          <text:p text:style-name="P6"><text:span text:style-name="T6">Przepisy karne dotyczące nieuprawnionego dostępu do systemów komputerowych, rozpowszechniania szkodliwego oprogramowania, nękania w sieci itp.</text:span></text:p>
        </text:list-item>
      </text:list>
      <text:list xml:id="list7336679518630468713" text:style-name="WWNum43">
        <text:list-item>
          <text:p text:style-name="P25"><text:span text:style-name="T6">Ustawa o ochronie przeciwpożarowej</text:span><text:span text:style-name="T4"> (1991)</text:span></text:p>
        </text:list-item>
        <text:list-item>
          <text:p text:style-name="P25"><text:span text:style-name="T6">Rozporządzenie MEN ws. BHP w szkołach</text:span><text:span text:style-name="T4"> (2019)</text:span></text:p>
        </text:list-item>
        <text:list-item>
          <text:p text:style-name="P25"><text:span text:style-name="T6">Instrukcje PSP dot. ewakuacji</text:span></text:p>
        </text:list-item>
        <text:list-item>
          <text:p text:style-name="P25"><text:span text:style-name="T6">Ustawa o działaniach antyterrorystycznych</text:span><text:span text:style-name="T4"> (2018)</text:span></text:p>
        </text:list-item>
        <text:list-item>
          <text:p text:style-name="P25"><text:span text:style-name="T6">Rozporządzenie MSWiA ws. bezpieczeństwa i porządku w szkołach</text:span></text:p>
        </text:list-item>
      </text:list>
      <text:p text:style-name="P72"/>
      <text:p text:style-name="P9"/>
      <text:h text:style-name="P68" text:outline-level="3"><text:span text:style-name="T6">Złączniki - Wzory dokumentów</text:span></text:h>
      <text:h text:style-name="P64" text:outline-level="3"/>
      <text:h text:style-name="P26" text:outline-level="3"><text:span text:style-name="T6">Załącznik 1: Wzór notatki służbowej</text:span></text:h>
      <text:p text:style-name="P17"/>
      <text:p text:style-name="P26"><text:span text:style-name="T6">NOTATKA SŁUŻBOWA</text:span></text:p>
      <text:p text:style-name="P26"><text:span text:style-name="T4">Data: ____________<text:line-break/>Miejsce: ____________<text:line-break/>Osoba sporządzająca notatkę: _____________________</text:span></text:p>
      <text:p text:style-name="P26"><text:span text:style-name="T6">Temat:</text:span><text:span text:style-name="T4"> [np. Powiadomienie rodziców o śmierci ucznia, Incydent bombowy, Próba samobójcza]</text:span></text:p>
      <text:p text:style-name="P26"><text:span text:style-name="T6">Opis zdarzenia:</text:span><text:span text:style-name="T4"><text:line-break/>(Tutaj szczegółowy opis sytuacji, okoliczności, podjętych działań, osób uczestniczących, reakcji osób obecnych)</text:span></text:p>
      <text:h text:style-name="P26" text:outline-level="2"><text:span text:style-name="T6">Podjęte działania:</text:span></text:h>
      <text:list xml:id="list4282095807562038638" text:style-name="WWNum44">
        <text:list-item>
          <text:p text:style-name="P67"/>
        </text:list-item>
        <text:list-item>
          <text:p text:style-name="P67"/>
        </text:list-item>
      </text:list>
      <text:p text:style-name="P26"><text:span text:style-name="T6">Osoby powiadomione:</text:span></text:p>
      <text:list xml:id="list352358240536759716" text:style-name="WWNum45">
        <text:list-item>
          <text:p text:style-name="P61"><text:span text:style-name="T4">Imię i nazwisko, stanowisko, data i godzina powiadomienia</text:span></text:p>
        </text:list-item>
      </text:list>
      <text:p text:style-name="P26"><text:span text:style-name="T6">Uwagi:</text:span></text:p>
      <text:p text:style-name="P17"/>
      <text:p text:style-name="P26"><text:span text:style-name="T4">(podpis osoby sporządzającej notatkę)</text:span></text:p>
      <text:p text:style-name="P17"/>
      <text:h text:style-name="P64" text:outline-level="3"/>
      <text:h text:style-name="P64" text:outline-level="3"/>
      <text:h text:style-name="P64" text:outline-level="3"/>
      <text:h text:style-name="P64" text:outline-level="3"/>
      <text:h text:style-name="P64" text:outline-level="3"/>
      <text:h text:style-name="P26" text:outline-level="3"><text:span text:style-name="T6">Załącznik 2: Wzór zgłoszenia zdarzenia</text:span></text:h>
      <text:p text:style-name="P17"/>
      <text:p text:style-name="P26"><text:span text:style-name="T6">ZGŁOSZENIE ZDARZENIA KRYZYSOWEGO</text:span></text:p>
      <text:p text:style-name="P26"><text:span text:style-name="T4">Data i godzina zdarzenia: ______________<text:line-break/>Miejsce: ______________</text:span></text:p>
      <text:p text:style-name="P26"><text:span text:style-name="T6">Rodzaj zdarzenia:</text:span><text:span text:style-name="T4"><text:line-break/></text:span><text:span text:style-name="T11">☐</text:span><text:span text:style-name="T4"> Pr</text:span><text:span text:style-name="T3">ó</text:span><text:span text:style-name="T4">ba samob</text:span><text:span text:style-name="T3">ó</text:span><text:span text:style-name="T4">jcza<text:line-break/></text:span><text:span text:style-name="T11">☐</text:span><text:span text:style-name="T4"> Samob</text:span><text:span text:style-name="T3">ó</text:span><text:span text:style-name="T4">jstwo<text:line-break/></text:span><text:span text:style-name="T11">☐</text:span><text:span text:style-name="T4"> Incydent bombowy<text:line-break/></text:span><text:span text:style-name="T11">☐</text:span><text:span text:style-name="T4"> Epizod psychotyczny<text:line-break/></text:span><text:span text:style-name="T11">☐</text:span><text:span text:style-name="T4"> Inne: __________________________</text:span></text:p>
      <text:p text:style-name="P26"><text:soft-page-break/><text:span text:style-name="T6">Opis zdarzenia:</text:span></text:p>
      <text:p text:style-name="P17"/>
      <text:p text:style-name="P17"/>
      <text:p text:style-name="P26"><text:span text:style-name="T6">Podjęte działania:</text:span></text:p>
      <text:p text:style-name="P17"/>
      <text:p text:style-name="P26"><text:span text:style-name="T6">Osoby zaangażowane w interwencję:</text:span></text:p>
      <text:p text:style-name="P17"/>
      <text:p text:style-name="P26"><text:span text:style-name="T6">Kontakt do osób powiadomionych:</text:span></text:p>
      <text:p text:style-name="P17"/>
      <text:p text:style-name="P26"><text:span text:style-name="T6">Podpis zgłaszającego:</text:span><text:span text:style-name="T4"> _______________</text:span></text:p>
      <text:p text:style-name="P10"/>
      <text:p text:style-name="P70"/>
      <text:h text:style-name="P68" text:outline-level="3"><text:span text:style-name="T6">Załącznik 3: Lista kontrolna do ewakuacji</text:span></text:h>
      <text:p text:style-name="P17"/>
      <text:p text:style-name="P26"><text:span text:style-name="T6">LISTA KONTROLNA DO EWAKUACJI SZKOLNEJ</text:span></text:p>
      <text:list xml:id="list5872939448767267513" text:style-name="WWNum46">
        <text:list-item>
          <text:p text:style-name="P62"><text:span text:style-name="T4">Ogłoszenie alarmu i powiadomienie służb</text:span></text:p>
        </text:list-item>
        <text:list-item>
          <text:p text:style-name="P62"><text:span text:style-name="T4">Sprawdzenie i zamknięcie pomieszczeń</text:span></text:p>
        </text:list-item>
        <text:list-item>
          <text:p text:style-name="P62"><text:span text:style-name="T4">Pomoc uczniom i osobom wymagającym wsparcia</text:span></text:p>
        </text:list-item>
        <text:list-item>
          <text:p text:style-name="P62"><text:span text:style-name="T4">Ewakuacja zgodna z wyznaczonymi trasami</text:span></text:p>
        </text:list-item>
        <text:list-item>
          <text:p text:style-name="P62"><text:span text:style-name="T4">Sprawdzenie obecności po ewakuacji</text:span></text:p>
        </text:list-item>
        <text:list-item>
          <text:p text:style-name="P62"><text:span text:style-name="T4">Zabezpieczenie miejsca zdarzenia</text:span></text:p>
        </text:list-item>
        <text:list-item>
          <text:p text:style-name="P62"><text:span text:style-name="T4">Kontakt z policją, PSP i innymi służbami</text:span></text:p>
        </text:list-item>
        <text:list-item>
          <text:p text:style-name="P62"><text:span text:style-name="T4">Notatka służbowa i raport końcowy</text:span></text:p>
        </text:list-item>
      </text:list>
      <text:p text:style-name="P17"/>
      <text:h text:style-name="P26" text:outline-level="3"><text:span text:style-name="T6">Załącznik 4: Wzór zgody rodziców na wsparcie psychologiczne</text:span></text:h>
      <text:p text:style-name="P17"/>
      <text:h text:style-name="P26" text:outline-level="3"><text:span text:style-name="T6">ZGODA RODZICÓW / OPIEKUNÓW NA UDZIELENIE POMOCY PSYCHOLOGICZNO-PEDAGOGICZNEJ</text:span></text:h>
      <text:p text:style-name="P26"><text:span text:style-name="T4">Ja, niżej podpisany/a:<text:line-break/></text:span><text:span text:style-name="T6">_______________________________</text:span><text:span text:style-name="T4"><text:line-break/>(imię i nazwisko rodzica/opiekuna prawnego)</text:span></text:p>
      <text:p text:style-name="P26"><text:span text:style-name="T4">zamieszkały/a:<text:line-break/></text:span><text:span text:style-name="T6">_______________________________</text:span><text:span text:style-name="T4"><text:line-break/>(adres zamieszkania)</text:span></text:p>
      <text:p text:style-name="P26"><text:span text:style-name="T4">niniejszym wyrażam zgodę na udział mojego dziecka:<text:line-break/></text:span><text:span text:style-name="T6">_______________________________</text:span><text:span text:style-name="T4"><text:line-break/>(imię i nazwisko ucznia)</text:span></text:p>
      <text:p text:style-name="P26"><text:span text:style-name="T4">w zajęciach wsparcia psychologiczno-pedagogicznego oraz na korzystanie z pomocy psychologicznej świadczonej przez pracowników poradni psychologiczno-pedagogicznej oraz psychologa szkolnego w Zespole/Szkole:<text:line-break/></text:span><text:span text:style-name="T6">_______________________________</text:span><text:span text:style-name="T4"><text:line-break/>(nazwa i adres placówki)</text:span></text:p>
      <text:p text:style-name="P26"><text:span text:style-name="T4">Zostałem/am poinformowany/a o celu, zakresie i formach udzielanej pomocy oraz o możliwości wycofania zgody w każdym czasie.</text:span></text:p>
      <text:p text:style-name="P64"/>
      <text:p text:style-name="P64"/>
      <text:p text:style-name="P64"/>
      <text:p text:style-name="P26"><text:span text:style-name="T6">Klauzula informacyjna dotycząca przetwarzania danych osobowych:</text:span></text:p>
      <text:p text:style-name="P26"><text:span text:style-name="T4">Administratorem danych osobowych jest ……………………………………………………… z siedzibą w ……………………………………………………………………………………..<text:line-break/>Dane osobowe przetwarzane są w celu realizacji wsparcia psychologiczno-pedagogicznego </text:span><text:soft-page-break/><text:span text:style-name="T4">oraz prowadzenia niezbędnej dokumentacji zgodnie z obowiązującymi przepisami prawa (w tym Ustawą o systemie oświaty oraz RODO).</text:span></text:p>
      <text:p text:style-name="P26"><text:span text:style-name="T4">Dane osobowe będą przetwarzane wyłącznie przez upoważnione osoby, a ich ochrona jest zapewniona zgodnie z przepisami prawa. Posiadam prawo dostępu do swoich danych oraz ich poprawiania, a także prawo do cofnięcia zgody w dowolnym momencie, co jednak nie wpłynie na zgodność z prawem przetwarzania dokonanego przed cofnięciem zgody.</text:span></text:p>
      <text:p text:style-name="P26"><text:span text:style-name="T4">Więcej informacji o przetwarzaniu danych osobowych znajduje się w polityce prywatności dostępnej w sekretariacie szkoły lub na stronie internetowej placówki.</text:span></text:p>
      <text:p text:style-name="P26"><text:span text:style-name="T4">Data: ____________________</text:span></text:p>
      <text:p text:style-name="P26"><text:span text:style-name="T4">Podpis rodzica/opiekuna: ______________________________</text:span></text:p>
      <text:p text:style-name="P10"/>
      <text:p text:style-name="P70"/>
      <text:p text:style-name="P70"/>
      <text:p text:style-name="P70"/>
      <text:h text:style-name="P69" text:outline-level="3"/>
      <text:p text:style-name="P10"/>
      <text:h text:style-name="P68" text:outline-level="3"><text:span text:style-name="T6">Załącznik 5: Lista kontaktów alarmowych i instytucji wsparcia</text:span></text:h>
      <text:p text:style-name="P17"/>
      <text:p text:style-name="P26"><text:span text:style-name="T6">LISTA KONTAKTÓW ALARMOWYCH</text:span></text:p>
      <text:list xml:id="list4438453320259839414" text:style-name="WWNum47">
        <text:list-item>
          <text:p text:style-name="P63"><text:span text:style-name="T4">Policja: 112 / 997</text:span></text:p>
        </text:list-item>
        <text:list-item>
          <text:p text:style-name="P63"><text:span text:style-name="T4">Pogotowie ratunkowe: 112 / 999</text:span></text:p>
        </text:list-item>
        <text:list-item>
          <text:p text:style-name="P63"><text:span text:style-name="T4">Straż pożarna: 112 / 998</text:span></text:p>
        </text:list-item>
        <text:list-item>
          <text:p text:style-name="P63"><text:span text:style-name="T4">Pogotowie psychologiczne: 800 70 2222</text:span></text:p>
        </text:list-item>
        <text:list-item>
          <text:p text:style-name="P63"><text:span text:style-name="T4">Poradnia Psychologiczno-Pedagogiczna: ____________________</text:span></text:p>
        </text:list-item>
        <text:list-item>
          <text:p text:style-name="P63"><text:span text:style-name="T4">Telefon zaufania dla dzieci i młodzieży: 116 111</text:span></text:p>
        </text:list-item>
        <text:list-item>
          <text:p text:style-name="P63"><text:span text:style-name="T4">Dyrektor szkoły: ______________________ (telefon)</text:span></text:p>
        </text:list-item>
        <text:list-item>
          <text:p text:style-name="P63"><text:span text:style-name="T4">Psycholog szkolny: ____________________ (telefon)</text:span></text:p>
        </text:list-item>
      </text:list>
      <text:p text:style-name="P17"/>
      <text:p text:style-name="P10"/>
      <text:h text:style-name="P68" text:outline-level="3"><text:span text:style-name="T6">Załącznik 6: Wzór raportu z interwencji kryzysowej</text:span></text:h>
      <text:p text:style-name="P17"/>
      <text:p text:style-name="P26"><text:span text:style-name="T6">RAPORT Z INTERWENCJI KRYZYSOWEJ</text:span></text:p>
      <text:p text:style-name="P26"><text:span text:style-name="T4">Data i godzina interwencji: ______________<text:line-break/>Miejsce: ______________</text:span></text:p>
      <text:p text:style-name="P26"><text:span text:style-name="T6">Rodzaj interwencji:</text:span></text:p>
      <text:p text:style-name="P17"/>
      <text:p text:style-name="P26"><text:span text:style-name="T6">Opis sytuacji:</text:span></text:p>
      <text:p text:style-name="P17"/>
      <text:p text:style-name="P26"><text:span text:style-name="T6">Podjęte działania:</text:span></text:p>
      <text:p text:style-name="P17"/>
      <text:p text:style-name="P26"><text:span text:style-name="T6">Efekt działań:</text:span></text:p>
      <text:p text:style-name="P17"/>
      <text:p text:style-name="P26"><text:span text:style-name="T6">Zalecenia:</text:span></text:p>
      <text:p text:style-name="P17"/>
      <text:p text:style-name="P26"><text:span text:style-name="T6">Osoby biorące udział w interwencji:</text:span></text:p>
      <text:p text:style-name="P17"/>
      <text:p text:style-name="P26"><text:span text:style-name="T4">Podpis osoby sporządzającej raport: ________________</text:span></text:p>
      <text:p text:style-name="P1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ingdings" svg:font-family="Wingdings" style:font-adornments="Regular" style:font-pitch="variable" style:font-charset="x-symbol"/>
    <style:font-face style:name="Symbol" svg:font-family="Symbol" style:font-adornments="Normalny" style:font-family-generic="roman" style:font-pitch="variable" style:font-charset="x-symbol"/>
    <style:font-face style:name="Lucida Sans1" svg:font-family="'Lucida Sans'" style:font-family-generic="swiss"/>
    <style:font-face style:name="Courier New" svg:font-family="'Courier New'" style:font-adornments="Normalny" style:font-family-generic="modern" style:font-pitch="fixed"/>
    <style:font-face style:name="Calibri" svg:font-family="Calibri" style:font-family-generic="roman" style:font-pitch="variable"/>
    <style:font-face style:name="Calibri Light" svg:font-family="'Calibri Light'" style:font-family-generic="roman" style:font-pitch="variable"/>
    <style:font-face style:name="Segoe UI Symbol" svg:font-family="'Segoe UI 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F" svg:font-family=""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egoe UI Symbol1" svg:font-family="'Segoe UI Symbol'"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fo:line-height="108%" style:text-autospace="ideograph-alpha" style:line-break="strict" style:writing-mode="lr-tb" style:font-independent-line-spacing="false">
        <style:tab-stops/>
      </style:paragraph-properties>
      <style:text-properties style:use-window-font-color="true" fo:font-size="11pt" fo:language="pl" fo:country="PL" style:letter-kerning="true" style:font-size-asian="11pt" style:language-asian="en" style:country-asian="US" style:font-size-complex="11pt" style:language-complex="ar" style:country-complex="SA"/>
    </style:default-style>
    <style:default-style style:family="paragraph">
      <style:paragraph-properties fo:margin-top="0cm" fo:margin-bottom="0.282cm" fo:line-height="108%" fo:hyphenation-ladder-count="no-limit" style:text-autospace="ideograph-alpha" style:punctuation-wrap="hanging" style:line-break="strict" style:tab-stop-distance="1.249cm" style:writing-mode="page"/>
      <style:text-properties style:use-window-font-color="true" style:font-name="Calibri" fo:font-size="11pt" fo:language="pl" fo:country="PL" style:letter-kerning="true" style:font-name-asian="SimSun" style:font-size-asian="11pt" style:language-asian="en" style:country-asian="US"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Heading_20_1" style:display-name="Heading 1" style:family="paragraph" style:parent-style-name="Standard" style:next-style-name="Text_20_body" style:default-outline-level="1" style:list-style-name="Outline" style:class="text">
      <style:paragraph-properties fo:margin-top="0.635cm" fo:margin-bottom="0.141cm" fo:keep-together="always" fo:keep-with-next="always"/>
      <style:text-properties fo:color="#2f5496" style:font-name="Calibri Light" fo:font-size="20pt" style:font-size-asian="20pt" style:font-name-complex="F" style:font-size-complex="20pt"/>
    </style:style>
    <style:style style:name="Heading_20_2" style:display-name="Heading 2" style:family="paragraph" style:parent-style-name="Standard" style:next-style-name="Text_20_body" style:default-outline-level="2" style:list-style-name="Outline" style:class="text">
      <style:paragraph-properties fo:margin-top="0.282cm" fo:margin-bottom="0.141cm" fo:keep-together="always" fo:keep-with-next="always"/>
      <style:text-properties fo:color="#2f5496" style:font-name="Calibri Light" fo:font-size="16pt" style:font-size-asian="16pt" style:font-name-complex="F" style:font-size-complex="16pt"/>
    </style:style>
    <style:style style:name="Heading_20_3" style:display-name="Heading 3" style:family="paragraph" style:parent-style-name="Standard" style:next-style-name="Text_20_body" style:default-outline-level="3" style:list-style-name="Outline" style:class="text">
      <style:paragraph-properties fo:margin-top="0.282cm" fo:margin-bottom="0.141cm" fo:keep-together="always" fo:keep-with-next="always"/>
      <style:text-properties fo:color="#2f5496" fo:font-size="14pt" style:font-size-asian="14pt" style:font-name-complex="F" style:font-size-complex="14pt"/>
    </style:style>
    <style:style style:name="Heading_20_4" style:display-name="Heading 4" style:family="paragraph" style:parent-style-name="Standard" style:next-style-name="Text_20_body" style:default-outline-level="4" style:list-style-name="Outline" style:class="text">
      <style:paragraph-properties fo:margin-top="0.141cm" fo:margin-bottom="0.071cm" fo:keep-together="always" fo:keep-with-next="always"/>
      <style:text-properties fo:color="#2f5496" fo:font-style="italic" style:font-style-asian="italic" style:font-name-complex="F" style:font-style-complex="italic"/>
    </style:style>
    <style:style style:name="Heading_20_5" style:display-name="Heading 5" style:family="paragraph" style:parent-style-name="Standard" style:next-style-name="Text_20_body" style:default-outline-level="5" style:list-style-name="Outline" style:class="text">
      <style:paragraph-properties fo:margin-top="0.141cm" fo:margin-bottom="0.071cm" fo:keep-together="always" fo:keep-with-next="always"/>
      <style:text-properties fo:color="#2f5496" style:font-name-complex="F"/>
    </style:style>
    <style:style style:name="Heading_20_6" style:display-name="Heading 6" style:family="paragraph" style:parent-style-name="Standard" style:next-style-name="Text_20_body" style:default-outline-level="6" style:list-style-name="Outline" style:class="text">
      <style:paragraph-properties fo:margin-top="0.071cm" fo:margin-bottom="0cm" fo:keep-together="always" fo:keep-with-next="always"/>
      <style:text-properties fo:color="#595959" fo:font-style="italic" style:font-style-asian="italic" style:font-name-complex="F" style:font-style-complex="italic"/>
    </style:style>
    <style:style style:name="Heading_20_7" style:display-name="Heading 7" style:family="paragraph" style:parent-style-name="Standard" style:next-style-name="Text_20_body" style:default-outline-level="7" style:list-style-name="Outline" style:class="text">
      <style:paragraph-properties fo:margin-top="0.071cm" fo:margin-bottom="0cm" fo:keep-together="always" fo:keep-with-next="always"/>
      <style:text-properties fo:color="#595959" style:font-name-complex="F"/>
    </style:style>
    <style:style style:name="Heading_20_8" style:display-name="Heading 8" style:family="paragraph" style:parent-style-name="Standard" style:next-style-name="Text_20_body" style:default-outline-level="8" style:list-style-name="Outline" style:class="text">
      <style:paragraph-properties fo:margin-top="0cm" fo:margin-bottom="0cm" fo:keep-together="always" fo:keep-with-next="always"/>
      <style:text-properties fo:color="#272727" fo:font-style="italic" style:font-style-asian="italic" style:font-name-complex="F" style:font-style-complex="italic"/>
    </style:style>
    <style:style style:name="Heading_20_9" style:display-name="Heading 9" style:family="paragraph" style:parent-style-name="Standard" style:next-style-name="Text_20_body" style:default-outline-level="9" style:list-style-name="Outline" style:class="text">
      <style:paragraph-properties fo:margin-top="0cm" fo:margin-bottom="0cm" fo:keep-together="always" fo:keep-with-next="always"/>
      <style:text-properties fo:color="#272727" style:font-name-complex="F"/>
    </style:style>
    <style:style style:name="Title" style:family="paragraph" style:parent-style-name="Standard" style:next-style-name="Subtitle" style:default-outline-level="" style:list-style-name="" style:class="chapter">
      <style:paragraph-properties fo:margin-top="0cm" fo:margin-bottom="0.141cm" fo:line-height="100%" fo:text-align="start" style:justify-single-word="false"/>
      <style:text-properties style:font-name="Calibri Light" fo:font-size="28pt" fo:letter-spacing="-0.018cm" fo:font-weight="bold" style:letter-kerning="true" style:font-size-asian="28pt" style:font-weight-asian="bold" style:font-name-complex="F" style:font-size-complex="28pt" style:font-weight-complex="bold"/>
    </style:style>
    <style:style style:name="Subtitle" style:family="paragraph" style:parent-style-name="Standard" style:next-style-name="Text_20_body" style:default-outline-level="" style:list-style-name="" style:class="chapter">
      <style:paragraph-properties fo:text-align="start" style:justify-single-word="false"/>
      <style:text-properties fo:color="#595959" fo:font-size="14pt" fo:letter-spacing="0.026cm" fo:font-style="italic" style:font-size-asian="14pt" style:font-style-asian="italic" style:font-name-complex="F" style:font-size-complex="14pt" style:font-style-complex="italic"/>
    </style:style>
    <style:style style:name="Quote" style:family="paragraph" style:parent-style-name="Standard" style:default-outline-level="" style:list-style-name="">
      <style:paragraph-properties fo:margin-top="0.282cm" fo:margin-bottom="0.282cm" fo:text-align="center" style:justify-single-word="false"/>
      <style:text-properties fo:color="#404040" fo:font-style="italic" style:font-style-asian="italic" style:font-style-complex="italic"/>
    </style:style>
    <style:style style:name="List_20_Paragraph" style:display-name="List Paragraph" style:family="paragraph" style:parent-style-name="Standard" style:default-outline-level="" style:list-style-name="">
      <style:paragraph-properties fo:margin-left="1.27cm" fo:margin-right="0cm" fo:text-indent="0cm" style:auto-text-indent="false"/>
    </style:style>
    <style:style style:name="Intense_20_Quote" style:display-name="Intense Quote" style:family="paragraph" style:parent-style-name="Standard" style:default-outline-level="" style:list-style-name="">
      <style:paragraph-properties fo:margin-left="1.524cm" fo:margin-right="1.524cm" fo:margin-top="0.635cm" fo:margin-bottom="0.635cm" fo:text-align="center" style:justify-single-word="false" fo:text-indent="0cm" style:auto-text-indent="false" fo:padding-left="0cm" fo:padding-right="0cm" fo:padding-top="0.353cm" fo:padding-bottom="0.353cm" fo:border-left="none" fo:border-right="none" fo:border-top="0.018cm solid #2f5496" fo:border-bottom="0.018cm solid #2f5496"/>
      <style:text-properties fo:color="#2f5496" fo:font-style="italic" style:font-style-asian="italic" style:font-style-complex="italic"/>
    </style:style>
    <style:style style:name="Normal_20__28_Web_29_" style:display-name="Normal (Web)" style:family="paragraph" style:parent-style-name="Standard" style:default-outline-level="" style:list-style-name="">
      <style:paragraph-properties fo:margin-top="0.176cm" fo:margin-bottom="0.176cm" fo:line-height="100%"/>
      <style:text-properties style:font-name="Times New Roman" fo:font-size="12pt" style:letter-kerning="true" style:font-name-asian="Times New Roman1" style:font-size-asian="12pt" style:language-asian="pl" style:country-asian="PL" style:font-name-complex="Times New Roman1" style:font-size-complex="12pt"/>
    </style:style>
    <style:style style:name="Table_20_Contents" style:display-name="Table Contents" style:family="paragraph" style:parent-style-name="Standard" style:class="extra">
      <style:paragraph-properties text:number-lines="false" text:line-number="0"/>
    </style:style>
    <style:style style:name="Default_20_Paragraph_20_Font" style:display-name="Default Paragraph Font" style:family="text"/>
    <style:style style:name="Nagłówek_20_1_20_Znak" style:display-name="Nagłówek 1 Znak" style:family="text" style:parent-style-name="Default_20_Paragraph_20_Font">
      <style:text-properties fo:color="#2f5496" style:font-name="Calibri Light" fo:font-size="20pt" style:font-size-asian="20pt" style:font-name-complex="F" style:font-size-complex="20pt"/>
    </style:style>
    <style:style style:name="Nagłówek_20_2_20_Znak" style:display-name="Nagłówek 2 Znak" style:family="text" style:parent-style-name="Default_20_Paragraph_20_Font">
      <style:text-properties fo:color="#2f5496" style:font-name="Calibri Light" fo:font-size="16pt" style:font-size-asian="16pt" style:font-name-complex="F" style:font-size-complex="16pt"/>
    </style:style>
    <style:style style:name="Nagłówek_20_3_20_Znak" style:display-name="Nagłówek 3 Znak" style:family="text" style:parent-style-name="Default_20_Paragraph_20_Font">
      <style:text-properties fo:color="#2f5496" fo:font-size="14pt" style:font-size-asian="14pt" style:font-name-complex="F" style:font-size-complex="14pt"/>
    </style:style>
    <style:style style:name="Nagłówek_20_4_20_Znak" style:display-name="Nagłówek 4 Znak" style:family="text" style:parent-style-name="Default_20_Paragraph_20_Font">
      <style:text-properties fo:color="#2f5496" fo:font-style="italic" style:font-style-asian="italic" style:font-name-complex="F" style:font-style-complex="italic"/>
    </style:style>
    <style:style style:name="Nagłówek_20_5_20_Znak" style:display-name="Nagłówek 5 Znak" style:family="text" style:parent-style-name="Default_20_Paragraph_20_Font">
      <style:text-properties fo:color="#2f5496" style:font-name-complex="F"/>
    </style:style>
    <style:style style:name="Nagłówek_20_6_20_Znak" style:display-name="Nagłówek 6 Znak" style:family="text" style:parent-style-name="Default_20_Paragraph_20_Font">
      <style:text-properties fo:color="#595959" fo:font-style="italic" style:font-style-asian="italic" style:font-name-complex="F" style:font-style-complex="italic"/>
    </style:style>
    <style:style style:name="Nagłówek_20_7_20_Znak" style:display-name="Nagłówek 7 Znak" style:family="text" style:parent-style-name="Default_20_Paragraph_20_Font">
      <style:text-properties fo:color="#595959" style:font-name-complex="F"/>
    </style:style>
    <style:style style:name="Nagłówek_20_8_20_Znak" style:display-name="Nagłówek 8 Znak" style:family="text" style:parent-style-name="Default_20_Paragraph_20_Font">
      <style:text-properties fo:color="#272727" fo:font-style="italic" style:font-style-asian="italic" style:font-name-complex="F" style:font-style-complex="italic"/>
    </style:style>
    <style:style style:name="Nagłówek_20_9_20_Znak" style:display-name="Nagłówek 9 Znak" style:family="text" style:parent-style-name="Default_20_Paragraph_20_Font">
      <style:text-properties fo:color="#272727" style:font-name-complex="F"/>
    </style:style>
    <style:style style:name="Tytuł_20_Znak" style:display-name="Tytuł Znak" style:family="text" style:parent-style-name="Default_20_Paragraph_20_Font">
      <style:text-properties style:font-name="Calibri Light" fo:font-size="28pt" fo:letter-spacing="-0.018cm" style:letter-kerning="true" style:font-size-asian="28pt" style:font-name-complex="F" style:font-size-complex="28pt"/>
    </style:style>
    <style:style style:name="Podtytuł_20_Znak" style:display-name="Podtytuł Znak" style:family="text" style:parent-style-name="Default_20_Paragraph_20_Font">
      <style:text-properties fo:color="#595959" fo:font-size="14pt" fo:letter-spacing="0.026cm" style:font-size-asian="14pt" style:font-name-complex="F" style:font-size-complex="14pt"/>
    </style:style>
    <style:style style:name="Cytat_20_Znak" style:display-name="Cytat Znak" style:family="text" style:parent-style-name="Default_20_Paragraph_20_Font">
      <style:text-properties fo:color="#404040" fo:font-style="italic" style:font-style-asian="italic" style:font-style-complex="italic"/>
    </style:style>
    <style:style style:name="Intense_20_Emphasis" style:display-name="Intense Emphasis" style:family="text" style:parent-style-name="Default_20_Paragraph_20_Font">
      <style:text-properties fo:color="#2f5496" fo:font-style="italic" style:font-style-asian="italic" style:font-style-complex="italic"/>
    </style:style>
    <style:style style:name="Cytat_20_intensywny_20_Znak" style:display-name="Cytat intensywny Znak" style:family="text" style:parent-style-name="Default_20_Paragraph_20_Font">
      <style:text-properties fo:color="#2f5496" fo:font-style="italic" style:font-style-asian="italic" style:font-style-complex="italic"/>
    </style:style>
    <style:style style:name="Intense_20_Reference" style:display-name="Intense Reference" style:family="text" style:parent-style-name="Default_20_Paragraph_20_Font">
      <style:text-properties fo:font-variant="small-caps" fo:color="#2f5496" fo:letter-spacing="0.009cm" fo:font-weight="bold" style:font-weight-asian="bold" style:font-weight-complex="bold"/>
    </style:style>
    <style:style style:name="Strong_20_Emphasis" style:display-name="Strong Emphasis" style:family="text" style:parent-style-name="Default_20_Paragraph_20_Font">
      <style:text-properties fo:font-weight="bold" style:font-weight-asian="bold" style:font-weight-complex="bold"/>
    </style:style>
    <style:style style:name="ListLabel_20_1" style:display-name="ListLabel 1" style:family="text">
      <style:text-properties fo:font-size="10pt" style:font-size-asian="10pt"/>
    </style:style>
    <style:style style:name="ListLabel_20_2" style:display-name="ListLabel 2" style:family="text">
      <style:text-properties style:font-name-complex="Courier New1"/>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text:style-name="ListLabel_20_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ListLabel_20_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bullet text:level="1" text:style-name="ListLabel_20_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ListLabel_20_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style:num-suffix="." style:num-format="1" text:start-value="4">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bullet text:level="1" text:style-name="ListLabel_20_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ListLabel_20_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bullet text:level="1" text:style-name="ListLabel_20_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ListLabel_20_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bullet text:level="1" text:style-name="ListLabel_20_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ListLabel_20_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bullet text:level="1" text:style-name="ListLabel_20_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ListLabel_20_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bullet text:level="1" text:style-name="ListLabel_20_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ListLabel_20_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bullet text:level="1" text:style-name="ListLabel_20_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ListLabel_20_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bullet text:level="1" text:style-name="ListLabel_20_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ListLabel_20_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bullet text:level="1" text:style-name="ListLabel_20_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fo:text-indent="-1.244cm" fo:margin-left="3.149cm"/>
        </style:list-level-properties>
      </text:list-level-style-number>
      <text:list-level-style-bullet text:level="3" text:style-name="ListLabel_20_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3">
      <text:list-level-style-bullet text:level="1" text:style-name="ListLabel_20_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ListLabel_20_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4">
      <text:list-level-style-bullet text:level="1" text:style-name="ListLabel_20_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ListLabel_20_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5">
      <text:list-level-style-bullet text:level="1" text:style-name="ListLabel_20_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ListLabel_20_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6">
      <text:list-level-style-bullet text:level="1" text:style-name="ListLabel_20_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ListLabel_20_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7">
      <text:list-level-style-bullet text:level="1" text:style-name="ListLabel_20_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ListLabel_20_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8">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9">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499cm" fo:margin-bottom="2.499cm" fo:margin-left="2.499cm" fo:margin-right="2.499cm" style:writing-mode="lr-tb" style:layout-grid-color="#c0c0c0" style:layout-grid-lines="38" style:layout-grid-base-height="0.423cm" style:layout-grid-ruby-height="0.212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Fox</meta:initial-creator>
    <dc:creator>EF EF</dc:creator>
    <meta:editing-cycles>9</meta:editing-cycles>
    <meta:print-date>2025-11-06T13:52:00</meta:print-date>
    <meta:creation-date>2025-11-12T13:17:00</meta:creation-date>
    <dc:date>2026-04-30T14:41:51.30</dc:date>
    <meta:editing-duration>PT3H14M17S</meta:editing-duration>
    <meta:generator>OpenOffice/4.1.16$Win32 OpenOffice.org_project/4116m3$Build-9816</meta:generator>
    <meta:document-statistic meta:table-count="1" meta:image-count="0" meta:object-count="0" meta:page-count="38" meta:paragraph-count="476" meta:word-count="7784" meta:character-count="59315"/>
    <meta:user-defined meta:name="AppVersion">12.0000</meta:user-defined>
    <meta:user-defined meta:name="Company">HP</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